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Arial1" svg:font-family="Arial1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roman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3.5016in"/>
    </style:style>
    <style:style style:name="co2" style:family="table-column">
      <style:table-column-properties fo:break-before="auto" style:column-width="4.8673in"/>
    </style:style>
    <style:style style:name="co3" style:family="table-column">
      <style:table-column-properties fo:break-before="auto" style:column-width="3.2043in"/>
    </style:style>
    <style:style style:name="co4" style:family="table-column">
      <style:table-column-properties fo:break-before="auto" style:column-width="5.1098in"/>
    </style:style>
    <style:style style:name="co5" style:family="table-column">
      <style:table-column-properties fo:break-before="auto" style:column-width="6.3209in"/>
    </style:style>
    <style:style style:name="co6" style:family="table-column">
      <style:table-column-properties fo:break-before="auto" style:column-width="0.8917in"/>
    </style:style>
    <style:style style:name="ro1" style:family="table-row">
      <style:table-row-properties style:row-height="0.1772in" fo:break-before="auto" style:use-optimal-row-height="true"/>
    </style:style>
    <style:style style:name="ro2" style:family="table-row">
      <style:table-row-properties style:row-height="0.198in" fo:break-before="auto" style:use-optimal-row-height="false"/>
    </style:style>
    <style:style style:name="ro3" style:family="table-row">
      <style:table-row-properties style:row-height="0.2291in" fo:break-before="auto" style:use-optimal-row-height="fals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1874in" fo:break-before="auto" style:use-optimal-row-height="false"/>
    </style:style>
    <style:style style:name="ro6" style:family="table-row">
      <style:table-row-properties style:row-height="0.2189in" fo:break-before="auto" style:use-optimal-row-height="false"/>
    </style:style>
    <style:style style:name="ro7" style:family="table-row">
      <style:table-row-properties style:row-height="0.1772in" fo:break-before="auto" style:use-optimal-row-height="false"/>
    </style:style>
    <style:style style:name="ro8" style:family="table-row">
      <style:table-row-properties style:row-height="0.1665in" fo:break-before="auto" style:use-optimal-row-height="false"/>
    </style:style>
    <style:style style:name="ta1" style:family="table" style:master-page-name="PageStyle_5f_Listagem_20_JULHO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>
      <style:table-cell-properties fo:border-bottom="0.74pt solid #000000" fo:background-color="#4f81bd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" style:family="table-cell" style:parent-style-name="Default" style:data-style-name="N100">
      <style:table-cell-properties fo:background-color="#4f81b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" style:family="table-cell" style:parent-style-name="Default">
      <style:table-cell-properties fo:background-color="#ffff99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" style:family="table-cell" style:parent-style-name="Default">
      <style:table-cell-properties fo:background-color="#4f94cc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7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</style:style>
    <style:style style:name="ce8" style:family="table-cell" style:parent-style-name="Default">
      <style:table-cell-properties fo:border-bottom="0.74pt solid #000000" fo:background-color="#4e95d9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</style:style>
    <style:style style:name="ce14" style:family="table-cell" style:parent-style-name="Default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</style:style>
    <style:style style:name="ce15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</style:style>
    <style:style style:name="ce16" style:family="table-cell" style:parent-style-name="Default" style:data-style-name="N100">
      <style:table-cell-properties fo:background-color="#4f81bd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7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1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20" style:family="table-cell" style:parent-style-name="Default">
      <style:table-cell-properties fo:background-color="#ffffff"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</style:style>
    <style:style style:name="ce21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24" style:family="table-cell" style:parent-style-name="Default" style:data-style-name="N100">
      <style:table-cell-properties fo:border-bottom="0.74pt solid #000000" fo:background-color="#4f81bd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" style:family="table-cell" style:parent-style-name="Default" style:data-style-name="N152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27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fo:background-color="#ffffff" style:cell-protect="protected" style:print-content="true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</style:style>
    <style:style style:name="ce29" style:family="table-cell" style:parent-style-name="Excel_20_Built-in_20_Explanatory_20_Text_20_2" style:data-style-name="N152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Excel_20_Built-in_20_Explanatory_20_Text_20_2" style:data-style-name="N152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Excel_20_Built-in_20_Explanatory_20_Text_20_2" style:data-style-name="N152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Excel_20_Built-in_20_Explanatory_20_Text_20_2" style:data-style-name="N152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4" style:family="table-cell" style:parent-style-name="Excel_20_Built-in_20_Explanatory_20_Text_20_2" style:data-style-name="N152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5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</style:style>
    <style:style style:name="ce3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7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3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39" style:family="table-cell" style:parent-style-name="Normal_20_10_20_3_20_1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Normal_20_10_20_3_20_1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Normal_20_10_20_3_20_1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3" style:family="table-cell" style:parent-style-name="Normal_20_10_20_3_20_1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4" style:family="table-cell" style:parent-style-name="Normal_20_10_20_3_20_1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5" style:family="table-cell" style:parent-style-name="Default" style:data-style-name="N153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15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 style:data-style-name="N15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8" style:family="table-cell" style:parent-style-name="Default" style:data-style-name="N153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Default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</style:style>
    <style:style style:name="ce50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1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52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56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5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8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59" style:family="table-cell" style:parent-style-name="Default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2" fo:font-size="9pt" fo:font-style="normal" fo:text-shadow="none" style:text-underline-style="none" fo:font-weight="normal" style:font-size-asian="9pt" style:font-style-asian="normal" style:font-weight-asian="normal" style:font-name-complex="Arial2" style:font-size-complex="9pt" style:font-style-complex="normal" style:font-weight-complex="normal"/>
    </style:style>
    <style:style style:name="ce60" style:family="table-cell" style:parent-style-name="Default">
      <style:table-cell-properties fo:border-bottom="0.74pt solid #000000" fo:background-color="#4f94cc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1" style:family="table-cell" style:parent-style-name="Default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</style:style>
    <style:style style:name="ce6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63" style:family="table-cell" style:parent-style-name="Default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css3t:text-justify="auto" fo:margin-left="0in" style:writing-mode="page"/>
    </style:style>
    <style:style style:name="ce64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ce65" style:family="table-cell" style:parent-style-name="Default">
      <style:table-cell-properties fo:background-color="#dbdbdb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>
        <loext:background-complex-color loext:theme-type="accent3" loext:color-type="theme">
          <loext:transformation loext:type="lummod" loext:value="4001"/>
          <loext:transformation loext:type="lumoff" loext:value="5998"/>
        </loext:background-complex-color>
      </style:table-cell-properties>
      <style:paragraph-properties css3t:text-justify="auto" fo:margin-left="0in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Listagem JULHO" table:style-name="ta1">
        <office:forms form:automatic-focus="false" form:apply-design-mode="false"/>
        <table:table-column table:style-name="co1" table:default-cell-style-name="ce15"/>
        <table:table-column table:style-name="co2" table:default-cell-style-name="ce23"/>
        <table:table-column table:style-name="co3" table:default-cell-style-name="ce23"/>
        <table:table-column table:style-name="co4" table:default-cell-style-name="ce15"/>
        <table:table-column table:style-name="co5" table:default-cell-style-name="ce61"/>
        <table:table-column table:style-name="co6" table:number-columns-repeated="16379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TERCEIRIZADOS EM EXERCÍCIO NO ÂMBITO DO TRF 6ª REGIÃO</text:p>
          </table:table-cell>
          <table:covered-table-cell table:number-columns-repeated="4" table:style-name="ce1"/>
          <table:table-cell table:number-columns-repeated="16379"/>
        </table:table-row>
        <table:table-row table:style-name="ro1">
          <table:table-cell table:style-name="ce2" office:value-type="string" calcext:value-type="string">
            <text:p>TERCEIRIZADOS EM EXERCÍCIO NO ÂMBITO DO TRF 6ª REGIÃO</text:p>
          </table:table-cell>
          <table:table-cell table:style-name="ce16" office:value-type="string" calcext:value-type="string">
            <text:p>JUNHO/2026</text:p>
          </table:table-cell>
          <table:table-cell table:style-name="ce24" table:number-columns-spanned="3" table:number-rows-spanned="1"/>
          <table:covered-table-cell table:number-columns-repeated="2" table:style-name="ce24"/>
          <table:table-cell table:number-columns-repeated="16379"/>
        </table:table-row>
        <table:table-row table:style-name="ro1">
          <table:table-cell table:style-name="ce2" office:value-type="string" calcext:value-type="string">
            <text:p>Unidade Gestora:</text:p>
          </table:table-cell>
          <table:table-cell table:style-name="ce16" office:value-type="string" calcext:value-type="string">
            <text:p>090013 e 090059</text:p>
          </table:table-cell>
          <table:table-cell table:style-name="ce24" table:number-columns-spanned="3" table:number-rows-spanned="1"/>
          <table:covered-table-cell table:number-columns-repeated="2" table:style-name="ce24"/>
          <table:table-cell table:number-columns-repeated="16379"/>
        </table:table-row>
        <table:table-row table:style-name="ro1">
          <table:table-cell table:style-name="ce3" office:value-type="string" calcext:value-type="string">
            <text:p>NOME DO EMPREGADO</text:p>
          </table:table-cell>
          <table:table-cell table:style-name="ce17" office:value-type="string" calcext:value-type="string">
            <text:p>CONTRATADA</text:p>
          </table:table-cell>
          <table:table-cell table:style-name="ce25" office:value-type="string" calcext:value-type="string">
            <text:p>CNPJ</text:p>
          </table:table-cell>
          <table:table-cell table:style-name="ce36" office:value-type="string" calcext:value-type="string">
            <text:p>CARGO / ATIVIDADE</text:p>
          </table:table-cell>
          <table:table-cell table:style-name="ce50" office:value-type="string" calcext:value-type="string">
            <text:p>LOTAÇÃO / LOCAL DE EXERCÍCIO</text:p>
          </table:table-cell>
          <table:table-cell table:number-columns-repeated="16379"/>
        </table:table-row>
        <table:table-row table:style-name="ro1">
          <table:table-cell table:style-name="ce4" office:value-type="string" calcext:value-type="string">
            <text:p>Amir Santos Mesquita</text:p>
          </table:table-cell>
          <table:table-cell table:style-name="ce18" office:value-type="string" calcext:value-type="string">
            <text:p>G4F Soluções Corporativas Ltda</text:p>
          </table:table-cell>
          <table:table-cell table:style-name="ce26" office:value-type="string" calcext:value-type="string">
            <text:p>07.094.346/0001-45</text:p>
          </table:table-cell>
          <table:table-cell table:style-name="ce37" office:value-type="string" calcext:value-type="string">
            <text:p>Téc Edificações Pleno</text:p>
          </table:table-cell>
          <table:table-cell table:style-name="ce37" office:value-type="string" calcext:value-type="string">
            <text:p>BHZ – SUMES</text:p>
          </table:table-cell>
          <table:table-cell table:style-name="ce62" table:number-columns-repeated="4"/>
          <table:table-cell table:number-columns-repeated="16375"/>
        </table:table-row>
        <table:table-row table:style-name="ro1">
          <table:table-cell table:style-name="ce5" office:value-type="string" calcext:value-type="string">
            <text:p>Frederico de Almeida Gonçalves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Téc Elétrica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Glaucilene Aparecida da Silva Luchesi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Téc Mecânica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Leticia Ferreira Leite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Téc Edificações Sênior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Maria Juliana Monteiro Albertini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Arquiteta Sênior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Maria Luiza Alves Miranda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Téc Orçamentista Pleno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Mariana Simas de Oliveira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Engenheira Civil Pleno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Robson Ronnie Mingote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Engenheiro Elétrico Pleno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Thiago Ferreira de Carvalho</text:p>
          </table:table-cell>
          <table:table-cell table:style-name="ce19" office:value-type="string" calcext:value-type="string">
            <text:p>G4F Soluções Corporativas Ltda</text:p>
          </table:table-cell>
          <table:table-cell table:style-name="ce27" office:value-type="string" calcext:value-type="string">
            <text:p>07.094.346/0001-45</text:p>
          </table:table-cell>
          <table:table-cell table:style-name="ce38" office:value-type="string" calcext:value-type="string">
            <text:p>Téc Segurança Trabalho</text:p>
          </table:table-cell>
          <table:table-cell table:style-name="ce38" office:value-type="string" calcext:value-type="string">
            <text:p>BHZ –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driana de Barros Mou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 ERA - RECEPÇÃ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lexandra d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CEMAN/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line Cristina Neves Dia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PO/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line da Conceição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COSIT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line Ferreira Coel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line Suellen Canto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NUCAJ/ SUADM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manda Andreza Nunes Martin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GET/ SECOF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manda Ribeiro Cost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R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a Carolina Chagas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ADI/ SECA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a Carolina Pereira Ribei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R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a Paula Brito Santos Ne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I ODC - CENTRAL DE PERÍCIAS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a Paula Silva Venânc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COGER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drea Torres Ragazzi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na Cláudia Pereira d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nna Vitória Cunh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ASMAG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riane Gonçalves Lazar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COF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rthur Henrique Ferreira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- SECGP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Aryana Barreto Ne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 AFP - RECEPÇÃ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Áurea Catarina Tavar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OUVI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árbara Cecilia de Oliveira Barbos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OGER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eatriz Sousa Lacerd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ianca Figueiredo Ribei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CA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reno Castro Mourã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Larissa Brito Ne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de Almoxarifado</text:p>
          </table:table-cell>
          <table:table-cell table:style-name="ce51" office:value-type="string" calcext:value-type="string">
            <text:p>BHZ – SEMAP/SECA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reno Nunes da Cost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CEMAN/ SEPREC/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runa Cristina Soar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AFA/ SUASA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runa Kelly do Nasci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Bruno Oliveira Magalhã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AB/SUASA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io Henrique Ferreira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ERDI/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mila Januário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DIASJUR/DIREF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mila Vitória de Oliveira Coel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mile Vitória de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MIGUEL ÂNGELO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rlos Alexandre dos Rei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GED/SUGE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roline dos Santos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. DRA. SIMONE DOS SANTO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assiana Alves Pe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. DR. GRÉGORE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Celina Marinho Curtinha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JU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niel de Sena Reis Mend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niel Felipe Barbos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niela Ferreira Dutra de Jesu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ESCOLA DE MAGISTRATURA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niele Bárbara Cândida Vicente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BMI/ SUGE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nielle de Almeida Rodrigu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MARCELO DOLZANY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ayanne Oliveira de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ébora Dias Penid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ASMAG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eborah Soares Fantauzzi Pe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UCEF/SECOF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eise Rose Carvalho Garcia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TMA/ SUSIT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enis Douglas Miranda de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enise Ikier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A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Douglas Arruda Gonçal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PAG/ SECGP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liabe Salatiel Barbosa Fonsec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LUCIANA PINHEIRO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livelton Ramon de Souza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manuelle Ribeiro Cardoso Mou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ACO/ SECOF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nzo Gabriel Nogu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LINCOLN RODRIGUES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Érika Baranda Cattoni d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GAPRE/ ASEVE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stela Batista Lim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UASJ/SECJU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Esther Pereira d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RICARDO RABELO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átima Ponzio de Mora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CPA/ SUGED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elipe Fabrini Othechar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ER/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ernanda Fenzi Gonçal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EDILSON VITORELLI 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ernanda Regina Nogu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ANE/SUASA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ernanda Xavier de Andrade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UCEF/SECOF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ernando Erick Barbosa Fonsec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- SUASJ/ SECJU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ischer Stefan M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DI/ SUADM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rancisco Manuel do Nascimento Júnior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EJURE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Francy Doria de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SESAO/ SUASA</text:p>
          </table:table-cell>
          <table:table-cell table:style-name="ce63" table:number-columns-repeated="4"/>
          <table:table-cell table:style-name="ce64" table:number-columns-repeated="16375"/>
        </table:table-row>
        <table:table-row table:style-name="ro1">
          <table:table-cell table:style-name="ce5" office:value-type="string" calcext:value-type="string">
            <text:p>Gabriel Henrique Rodrigues Doming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PAG / DI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abriela Leandro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CCIV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ivian Ferreira de Abreu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abriella Almeida Araúj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FLÁVIO BOSON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eisielle de Araúj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OGE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uilherme Augusto Silva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OJU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Hermana Martins Souza Sacra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IP/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Higor Matheus Alves Estevã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Hislas Matheus Magalhães do Nasci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ACO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Hudson Alves Gom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ASCOM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ngrid Fernanda Teixeira Roch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SEGE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sabella Moreira Coel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Ítalo Marcel Soares de Jesu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acqueline de Assis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DIGE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aqueline Aparecida do Nasci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EJUSC/ DIR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aqueline Nunes Coel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BMI/ SUGED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eniffer Elizabeth Hipolito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ACO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ão Gabriel Berton Grec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M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ão Paulo de Alvarenga Marqu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ão Pedro Nunes Souza Pi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GET/SULIC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rdan Henrique Pereira Ser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EDIJ/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rdana Sérvula Dias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rdanny Paulino Nasci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AT/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yce Fernanda Paixã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I ODC - CENTRAL DE PERÍCIAS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yce Kimberly Araujo Cast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EVANDRO REIMÃO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lia Gabrielle Ferreira Dia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úlia Gomes Batist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TI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úlia Romanelli Gavião Mel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liana Alves Teixeira 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liana Cristiana de Oliveira Marazzi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nia Cristiane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I ODC - RECEP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scilene Pereira Ram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ssara Martin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 AFP - RECEP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ilan Nunes Diamantino Lim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ASCOM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ren Nunes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EASG/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rina da Consolação Camargos Coutin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- ASCO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rine Ferreir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rla Camila Silva Al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ssia Caroline Pereira d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DI/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átia Fialho Pe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eilla Priscila Agostin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enia Cassimiro de Carvalh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EMAN/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ais Lindsay de A. Adrian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NUCAJ/ SUADM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arissa Barbosa Lan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DI/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arissa Fernanda Pereira de Abreu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-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aydilene Aparecida Conceiçã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GED/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eandro Barbosa Guimarã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eandro Lopes Soares Ciriac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etícia Oliveira Silva Tupiná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etícia Vitória Ferreira Almeid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GED/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am Martin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diane da Silva Morai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COSIT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diane Junia d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CEJUSC/ DIR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liane Domingos Balbin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DERIVALDO DE FIGUEIREDO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z Lene Domingues Vieri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orrane Stefane Loyola Donato De Castro 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USIT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ana Araújo Fagund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EGET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ana Rodrigues Ama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as Rodrigues Rossi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iene Eliza da Silva Pe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 ERA - RECEP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dmilla Angélica Rodrigues Cândid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CRI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is Eduardo Costa Lima Garbac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RUBENS ROLL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iz Henrique Arauj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iz Junio Ferreira de Oliveira 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ísa Silva Araúj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KLAUS KUSCHEL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cius Augusto Teixeira Zauli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 das Graça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censorista</text:p>
          </table:table-cell>
          <table:table-cell table:style-name="ce51" office:value-type="string" calcext:value-type="string">
            <text:p>BHZ – Elevador AF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 Letícia Oliveira Marques Lim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na Belli Rodrigu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Encarregado Geral</text:p>
          </table:table-cell>
          <table:table-cell table:style-name="ce51" office:value-type="string" calcext:value-type="string">
            <text:p>BHZ – SEGET/SULIC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na Martins de Oliveira Rodrigu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RI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ne Cristina Silva Amaral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na Leite dos Rei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AFA/SUAS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ques Roberto Gomes Martin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de Almoxarifado</text:p>
          </table:table-cell>
          <table:table-cell table:style-name="ce51" office:value-type="string" calcext:value-type="string">
            <text:p>BHZ – SERMAC/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teus Junio da Silva Inác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uro César Alves Miranda Júnior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ÁLVARO RICARDO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uro Vinícius Franc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de Almoxarifado</text:p>
          </table:table-cell>
          <table:table-cell table:style-name="ce51" office:value-type="string" calcext:value-type="string">
            <text:p>BHZ – SERMAC/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ilena de Araújo Gom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ETRA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oacir Ferreira da Silva Junior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oisés Elias d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CAP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atália Pereira Tavar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ASGEP/ GAPRE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ayara Alves Magalhã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ECOM/ SULIC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ayara Fernanda Neves de Paula de Rezende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úbia Alice Araújo Alv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FAS/SUDA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blo Filipe Sabino de L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CJ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loma Resende Teix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ASCOM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ula Beatriz Ribeiro Teix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NULEP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ula de Sales Márc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- ASDI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ulo Roberto de Paul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ulo Sérgio de Oliveira Júnior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edro Henrique de Araújo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edro Henrique Mend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ASCOM / PRESI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faela Sueli Vi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GED/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faella Ramos da Fonseca Nun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GET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ffiza Sousa Cost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SUAS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ilton Messias d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PAG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amela Cristini Alves Ribei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phael Luiz de Oliveira Nolasc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GET/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enata Silva Venânci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EJUSC/ DIR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hayner Felipe de Oliveira Diniz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ita Márcio Brun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bson Eustáquio Ferr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4" table:number-columns-repeated="16379"/>
        </table:table-row>
        <table:table-row table:style-name="ro2">
          <table:table-cell table:style-name="ce5" office:value-type="string" calcext:value-type="string">
            <text:p>Ronaldo d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IN PRESIDÊNC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sana Lúcia do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RDI/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afira Martins 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anny Maine Martins de Oliveira 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COG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ara Emanuelli Mendonç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GED/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ara Miyoko Masag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COJU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ebastian Felipe da Costa Silv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CEDIJ/SUAD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tella de Figueiredo Sil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I</text:p>
          </table:table-cell>
          <table:table-cell table:style-name="ce51" office:value-type="string" calcext:value-type="string">
            <text:p>BHZ – SEBMI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tephanie Gabrielle Neves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PEDRO FELIPE DE OLIVEIRA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amires Marques Bernard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ILUMINA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atielle Crislaine Aparecida Papa Rei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COB/SUCE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atyana Bittencourt Peres da Cunh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Recepcionista</text:p>
          </table:table-cell>
          <table:table-cell table:style-name="ce51" office:value-type="string" calcext:value-type="string">
            <text:p>BHZ – ANEXO III ODC - RECEP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hais Guedes Braz Montei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UPLO/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hais Sttéffany Frazão Rodrigues Nasciment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SEAPE 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GABIN PRESIDÊNC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Fernanda Lopes Smi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aldecir Luiz da Cost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ilma Martins Cordeiro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censorista</text:p>
          </table:table-cell>
          <table:table-cell table:style-name="ce51" office:value-type="string" calcext:value-type="string">
            <text:p>BHZ – Elevador AF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itor Reginaldo Duarte Sant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GAB DRA MÔNICA SIFUENT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itória Deborah Santos Sil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agner Moisés Gomes Couto 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Operador e Editor de Áudio e Vídeo</text:p>
          </table:table-cell>
          <table:table-cell table:style-name="ce51" office:value-type="string" calcext:value-type="string">
            <text:p>BHZ – SEADI/ SUM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alkenia Maciel Gonçalves Raggazi 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– ESCOLA DE MAGISTRATUR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edson Liberato Silva Frontzek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endell Gonçalves Soare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DAJ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erllem de Oliveir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SECPA/ SUGED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illian Keney de Souz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tendente</text:p>
          </table:table-cell>
          <table:table-cell table:style-name="ce51" office:value-type="string" calcext:value-type="string">
            <text:p>BHZ – CENTRAL DE ATENDIMENT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isla Araújo Barbosa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V</text:p>
          </table:table-cell>
          <table:table-cell table:style-name="ce51" office:value-type="string" calcext:value-type="string">
            <text:p>BHZ -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Yasmin Alves Camargos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I</text:p>
          </table:table-cell>
          <table:table-cell table:style-name="ce51" office:value-type="string" calcext:value-type="string">
            <text:p>BHZ – GAB DR ANDRÉ PRADO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Ytalo Gabriel Mendes Andrade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uxiliar Administrativo I</text:p>
          </table:table-cell>
          <table:table-cell table:style-name="ce51" office:value-type="string" calcext:value-type="string">
            <text:p>BHZ – NULEP/ SECG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Yuri Alexandre Silva Andrade</text:p>
          </table:table-cell>
          <table:table-cell table:style-name="ce19" office:value-type="string" calcext:value-type="string">
            <text:p>G&amp;E Serviços Terceirizados LTDA</text:p>
          </table:table-cell>
          <table:table-cell table:style-name="ce27" office:value-type="string" calcext:value-type="string">
            <text:p>08.744.139/0001-51</text:p>
          </table:table-cell>
          <table:table-cell table:style-name="ce38" office:value-type="string" calcext:value-type="string">
            <text:p>Assistente de Apoio Financeiro</text:p>
          </table:table-cell>
          <table:table-cell table:style-name="ce51" office:value-type="string" calcext:value-type="string">
            <text:p>BHZ – SECOF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delon de Jesu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Limpador de Vidros</text:p>
          </table:table-cell>
          <table:table-cell table:style-name="ce51" office:value-type="string" calcext:value-type="string">
            <text:p>BHZ – ANEXO I (AFP)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demir Pereira da Fonsec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denilson Batista Gonç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6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driana Aparecida Ramos 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6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driana Vieira Andrade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Copeira 150h</text:p>
          </table:table-cell>
          <table:table-cell table:style-name="ce51" office:value-type="string" calcext:value-type="string">
            <text:p>BHZ – ANEXO III – ODC/ LOJ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guinaldo Melo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lessandra Caroline de Paula Cha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1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lexandre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na Beatriz Gonçalves Rodrigu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ntônio Tadeu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. Telef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Aquila da Silva Batist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Beatriz Alves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5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Benjamin Alexandre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Garçom 220h</text:p>
          </table:table-cell>
          <table:table-cell table:style-name="ce51" office:value-type="string" calcext:value-type="string">
            <text:p>BHZ – ANEXO III – ODC/ LOJ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cilda Batista de Souza 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olina de Fátima Simão de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onceição Cândid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II – ODC/ 5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osme José Rodrigu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Lavador de Carro</text:p>
          </table:table-cell>
          <table:table-cell table:style-name="ce51" office:value-type="string" calcext:value-type="string">
            <text:p>BHZ – ANEXO II (ERA)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ristina de Alvarenga Ináci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I – ERA/ ÁREAS EXTERNAS E GARAGEN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alva Assunção de Aguiar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- ODC/ 14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isa da Silva Barr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aniela Rodrigues Modest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Encarregado Geral</text:p>
          </table:table-cell>
          <table:table-cell table:style-name="ce51" office:value-type="string" calcext:value-type="string">
            <text:p>BHZ – ANEXO II – ER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avi Guedes Flor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avid Gabriel Cost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elvair Alves Cost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ial 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enise Aparecida Valério de Matos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6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Diva Nice Aparecida Vicente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- ODC / SALA DE AUDIÊNC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dna Maria Maced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 (40%)</text:p>
          </table:table-cell>
          <table:table-cell table:style-name="ce51" office:value-type="string" calcext:value-type="string">
            <text:p>BHZ – CENTRAL DE PERÍCIAS – GUTIERREZ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dson José da Cost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ial Elétric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figênia Maria Barbos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PILOTI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aine da Silva Dia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1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7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cy Oliveira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II – ODC/ BANHEIROS PÚBLICO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en Rose Silva Ferr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10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iene Rodrigues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izangela Aparecida Mor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Copeira 150h</text:p>
          </table:table-cell>
          <table:table-cell table:style-name="ce51" office:value-type="string" calcext:value-type="string">
            <text:p>BHZ – ANEXO II – ERA/ 1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lton Ribeiro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ial Elétric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Erika Luzia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I – ERA/ RECEP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Érika Pereira Mirand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10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Fabiana Aparecida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II – ODC/ EXTERNO, GARAGENS E ESCADA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Flaviene Alves de Assi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- ODC/ 4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eralda Aparecida de Souza Leite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izela Santos de Oliv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Encarregado Geral</text:p>
          </table:table-cell>
          <table:table-cell table:style-name="ce51" office:value-type="string" calcext:value-type="string">
            <text:p>BHZ – ANEXO I – AFP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Gumersindo Martins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Limpador de Vidros</text:p>
          </table:table-cell>
          <table:table-cell table:style-name="ce51" office:value-type="string" calcext:value-type="string">
            <text:p>BHZ – ANEXO III (ODC)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Hadassa <text:s/>Cibelle Loiola Donat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II – ODC/ 17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deir Tereza do Carm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- ODC/ 8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lson de Oliv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Jardineiro</text:p>
          </table:table-cell>
          <table:table-cell table:style-name="ce51" office:value-type="string" calcext:value-type="string">
            <text:p>BHZ – ANEXO III – ODC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sabela Fernanda Rocha Soar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Ivone Gomes da Silva Per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11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efferson da Silva Brit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. de Carga (Acum. Op. de empilhadeira)</text:p>
          </table:table-cell>
          <table:table-cell table:style-name="ce51" office:value-type="string" calcext:value-type="string">
            <text:p>BHZ – SEADI/ SUMES/ SECAM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ana da Silva Corre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1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anildes Meirel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4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ão Vitor Fernandes de Araujo <text:s/>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osé Pinto Correi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Encarregado Copa</text:p>
          </table:table-cell>
          <table:table-cell table:style-name="ce51" office:value-type="string" calcext:value-type="string">
            <text:p>BHZ – ANEXO I – AFP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Juliana Maria Natividade de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5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Katia Silene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– ERA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iliane Ferreira Este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PORTAR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i Elena Aparecida Barbosa Guer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9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iana Batista De Paula 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iene Aparecida Silva Candeia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16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Luciene de Oliveira Mendes 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II – ODC/ BANHEIROS PÚBLICO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cos Vinícius Gonç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Garçom 220h</text:p>
          </table:table-cell>
          <table:table-cell table:style-name="ce51" office:value-type="string" calcext:value-type="string">
            <text:p>BHZ – ANEXO II – ERA/ 1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 Ângela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- ODC/ 1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 Aparecida de Oliv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ia Aparecida de Paul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3º ANDAR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lene Petrocelli de Brit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lene Ribeiro da Cruz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 – AFP/ BANHEIROS PÚBLICOS E PORTAR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rlucy Juliao Alves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- AFP / 9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atheus Guilherme de Oliv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ial 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eg Rosimeire Nascimento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15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irian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10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irian Silvestre Felipe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 - AFP/ EXTERNO, ROTATIVO, GARAGENS E ESCADA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irinéia José de Freitas Vi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7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irley Juliane Brag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Encarregado Geral</text:p>
          </table:table-cell>
          <table:table-cell table:style-name="ce51" office:value-type="string" calcext:value-type="string">
            <text:p>BHZ – ANEXO III – ODC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iangela Lopes Sobrinh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1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ilcarla Duarte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- AFP/ 4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ilson da Silva Ros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Nisia Cristina Soares de Oliv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7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Poliana Karolina da Costa de Paul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9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amon Silva Gonç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Encarregado Manutenção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enata Souza Martin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I – ERA/ BANHEIROS PÚBLICO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eny Dos Santos Barbos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11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gério de Araújo Pereira Lim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Limpador de Vidros</text:p>
          </table:table-cell>
          <table:table-cell table:style-name="ce51" office:value-type="string" calcext:value-type="string">
            <text:p>BHZ – ANEXO II (ERA)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sângela Antônia Alv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NÚCLEO DE CONCILIA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sângela de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CONCILIAÇÃO 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sângela Silva Antônio Venânci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 (40%)</text:p>
          </table:table-cell>
          <table:table-cell table:style-name="ce51" office:value-type="string" calcext:value-type="string">
            <text:p>BHZ – ANEXO I – AFP/ BANHEIROS PÚBLICO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Rosimar Aparecida da Silv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 – AFP/ PROTOCOLO E DISTRIBUIÇ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ara Isabela Rodrigues Inê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 </text:p>
          </table:table-cell>
          <table:table-cell table:style-name="ce51" office:value-type="string" calcext:value-type="string">
            <text:p>BHZ – ANEXO I – AFP/ RECEPÇÃO E ELEVADORE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érgio Henrique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ônia Fátima Queiroga Rodrigu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Copeira 200h</text:p>
          </table:table-cell>
          <table:table-cell table:style-name="ce51" office:value-type="string" calcext:value-type="string">
            <text:p>BHZ – ANEXO III – ODC/ LOJ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ônia Maria dos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- ODC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Sthefani Lorrayne Alves de Mora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0h</text:p>
          </table:table-cell>
          <table:table-cell table:style-name="ce51" office:value-type="string" calcext:value-type="string">
            <text:p>BHZ – ANEXO I – AFP/ 1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ailan Diego Gonçalves Soar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Terezinha Souza Martins 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 EXTERNO/ GUARITAS/ GARAGENS E ESCADA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Melissa Ritielle De Jesus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 – AFP/ REFEITÓRIOS E VESTIÁRIOS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aleria Andrade Mende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II – ODC/ 14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aléria da Conceição Ribeiro Marc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Copeira 150h</text:p>
          </table:table-cell>
          <table:table-cell table:style-name="ce51" office:value-type="string" calcext:value-type="string">
            <text:p>BHZ – ANEXO II – ERA/ 13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anderleia Alves Dia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Copeira 200h</text:p>
          </table:table-cell>
          <table:table-cell table:style-name="ce51" office:value-type="string" calcext:value-type="string">
            <text:p>BHZ – ANEXO I – AFP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era Lúcia Alves de Souza Vi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 – AFP/ PORTARIA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erônica Alves de Castro de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 (20%)</text:p>
          </table:table-cell>
          <table:table-cell table:style-name="ce51" office:value-type="string" calcext:value-type="string">
            <text:p>BHZ – ANEXO I – AFP/ 8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Vonildo Márcio Cornélio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Manut. Pred. Hidrau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agner Gonçalves Pereir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SEADI/ SUMES/ SECAM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alisson Dos Santos Batist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Aux. Operador de Carga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escley Rodrigues Matia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Garçom 220h</text:p>
          </table:table-cell>
          <table:table-cell table:style-name="ce51" office:value-type="string" calcext:value-type="string">
            <text:p>BHZ – ANEXO I – AFP/ 2º ANDAR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Wilma Lúcia Pereira de Souza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200h</text:p>
          </table:table-cell>
          <table:table-cell table:style-name="ce51" office:value-type="string" calcext:value-type="string">
            <text:p>BHZ – ANEXO IV – GALPÃO</text:p>
          </table:table-cell>
          <table:table-cell table:style-name="ce64" table:number-columns-repeated="16379"/>
        </table:table-row>
        <table:table-row table:style-name="ro1">
          <table:table-cell table:style-name="ce5" office:value-type="string" calcext:value-type="string">
            <text:p>Yasmin Vitoria Silva Santos</text:p>
          </table:table-cell>
          <table:table-cell table:style-name="ce19" office:value-type="string" calcext:value-type="string">
            <text:p>Santa Fé Serviços Eireli</text:p>
          </table:table-cell>
          <table:table-cell table:style-name="ce27" office:value-type="string" calcext:value-type="string">
            <text:p>05.670.070/0001-81</text:p>
          </table:table-cell>
          <table:table-cell table:style-name="ce38" office:value-type="string" calcext:value-type="string">
            <text:p>Servente Limpeza 150h</text:p>
          </table:table-cell>
          <table:table-cell table:style-name="ce51" office:value-type="string" calcext:value-type="string">
            <text:p>BHZ – ANEXO III – ODC/ 5º ANDAR</text:p>
          </table:table-cell>
          <table:table-cell table:style-name="ce64" table:number-columns-repeated="16379"/>
        </table:table-row>
        <table:table-row table:style-name="ro3">
          <table:table-cell table:style-name="ce5" office:value-type="string" calcext:value-type="string">
            <text:p>Andréa Oliveira Mahamud França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Assistente de Saúde Bucal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átia Simone Pereira Brandão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Psicóloga Assistente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ristiana Campos de Avelar Braga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Odontóloga Assistente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ristiana Neves Pinto Amaral Morelli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Psicóloga Auditor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uliana Cristina de Oliveira Flister 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Médica Auditora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aura Cristina Oliveira e Silva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1</text:p>
          </table:table-cell>
          <table:table-cell table:style-name="ce38" office:value-type="string" calcext:value-type="string">
            <text:p>Médica Auditora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ilian Pereira Ribeiro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1</text:p>
          </table:table-cell>
          <table:table-cell table:style-name="ce38" office:value-type="string" calcext:value-type="string">
            <text:p>Enfermeira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ia Cláudia Bastos Pereira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Odontóloga_Auditora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ina Amaral Tavares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726.717/0001-40</text:p>
          </table:table-cell>
          <table:table-cell table:style-name="ce38" office:value-type="string" calcext:value-type="string">
            <text:p>Médica Auditora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atrícia Baggio Menezes Lage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Médica Assistente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icardo Lambert Costa Pinto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Médico <text:s/>Auditor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anilza Dias de Melo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0</text:p>
          </table:table-cell>
          <table:table-cell table:style-name="ce38" office:value-type="string" calcext:value-type="string">
            <text:p>Assistente de Saúde Bucal - 3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rgínia Rezende Mayrink Magalhães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1</text:p>
          </table:table-cell>
          <table:table-cell table:style-name="ce38" office:value-type="string" calcext:value-type="string">
            <text:p>Médica Assistente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anderley Barroso</text:p>
          </table:table-cell>
          <table:table-cell table:style-name="ce19" office:value-type="string" calcext:value-type="string">
            <text:p>ÔMEGA SERVIÇOS EM SAÚDE LTDA</text:p>
          </table:table-cell>
          <table:table-cell table:style-name="ce27" office:value-type="string" calcext:value-type="string">
            <text:p>02.726.717/0001-42</text:p>
          </table:table-cell>
          <table:table-cell table:style-name="ce38" office:value-type="string" calcext:value-type="string">
            <text:p>Médico Assistente - 20h</text:p>
          </table:table-cell>
          <table:table-cell table:style-name="ce51" office:value-type="string" calcext:value-type="string">
            <text:p>SJMG-BHZ-SUASA/ED.AF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ao Evangelista Gom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enilson dos Santos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enilson Rodrigues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mison Barbosa Vi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D</text:p>
          </table:table-cell>
          <table:table-cell table:style-name="ce51" office:value-type="string" calcext:value-type="string">
            <text:p>SJMG - BH / GALPÃO Camargo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riano Rodrigues Gom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ncar Daminie Lim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 Sandro Cesario Baet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andre Coimbra Pachec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andre Rodrigues de Sous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vimar Geraldo Lad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niel de Sena Parreira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lemilson Antonio de Andrade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niel Alves Poncian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yane Pereira Lop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-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ener Henrique Fagundes de Souz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iego Julio Leao Ker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jalma Lucio Leandro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i Carlos Santiago Medeir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uardo Eustaquio de Paula Martin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lza Teixeira de Castr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merson de Oliveira Cassimir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neias Pereira de Sous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zequias da Silva Cardos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ernando Goncalves de Abreu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lavio de Souz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ilson Rodrigues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Natalia Costa 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uilherme Cunha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Haroldo Roque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gor Jose Paula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adir Silvan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GALPÃO Camargo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air Alvim de Freitas Junior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ceir Carlos Mirand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natan da Silva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nathan Tito de Souz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imar Rodrigues Froi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uscilene Rodrigues de Almeid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ussaria Maria da Rocha Alv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eandro Alves Fer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eandro Barbosa Vi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eandro Venturelli Goncalv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GALPÃO Camargo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incoln Juan Oliveir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ciene Aparecida Nunes Fer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cilio Oliveira Arauj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iz Carlos Ros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elo Eduardo de Oliveira Xavier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elo Ramos Soar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 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ilio Ferreira Brag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rick Ribeiro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os Antonio Pe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uro Sergio Pereira Jardim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essias de Paula Doming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Nilton Pereira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Osvaldo Goncalves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aulo Henrique Aganetti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aulo Sergio Dias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iter Jhone Pereir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Casa de Períc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oliana Souza Soar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fael Fagner Fer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GALPÃO Camargo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nielle Mendes Figueired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gina dos Santos Cardos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ginaldo Marcal Machad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inaldo Wallace Pe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icardo Marque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berto Natalino de Santan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gerio Alves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mario Carvalho Soar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naldo Amorim de Alfai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elma Maria de Pai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ilvestre Gomes Martin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irlene Carla de Oliveira Barret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Thales Rates Silva de Assi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ciano José Vieira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alduque Vanderlei Fer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lmar Barreto de Almeid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lson Celestino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OD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agner Jorge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agner Jose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agner Santos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Núcleo de Concilia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eber Jardel Afonso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eslei Junio Martins Lage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ER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iller Antonio Dia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ilton Gonçalves Ozori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N</text:p>
          </table:table-cell>
          <table:table-cell table:style-name="ce51" office:value-type="string" calcext:value-type="string">
            <text:p>SJMG - BH / ED. AFP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gor Nuno Silva Soares</text:p>
          </table:table-cell>
          <table:table-cell table:style-name="ce19" office:value-type="string" calcext:value-type="string">
            <text:p>Invicta Conservação e Limpeza Ltda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Auxiliar de Judiciário 200</text:p>
          </table:table-cell>
          <table:table-cell table:style-name="ce51" office:value-type="string" calcext:value-type="string">
            <text:p>SJMG - DIV - SESAP/1ª Var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enimar Cristiane dos Santos</text:p>
          </table:table-cell>
          <table:table-cell table:style-name="ce19" office:value-type="string" calcext:value-type="string">
            <text:p>Invicta Conservação e Limpeza Ltda</text:p>
          </table:table-cell>
          <table:table-cell table:style-name="ce27" office:value-type="string" calcext:value-type="string">
            <text:p>21.816.728/0001-67</text:p>
          </table:table-cell>
          <table:table-cell table:style-name="ce38" office:value-type="string" calcext:value-type="string">
            <text:p>Auxiliar de Judiciário 200</text:p>
          </table:table-cell>
          <table:table-cell table:style-name="ce51" office:value-type="string" calcext:value-type="string">
            <text:p>SJMG - DIV - 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andre Murilo Gonçalves Cunha</text:p>
          </table:table-cell>
          <table:table-cell table:style-name="ce19" office:value-type="string" calcext:value-type="string">
            <text:p>Invicta Conservação e Limpeza Ltda</text:p>
          </table:table-cell>
          <table:table-cell table:style-name="ce27" office:value-type="string" calcext:value-type="string">
            <text:p>21.816.728/0001-68</text:p>
          </table:table-cell>
          <table:table-cell table:style-name="ce38" office:value-type="string" calcext:value-type="string">
            <text:p>Auxiliar de Judiciário 200</text:p>
          </table:table-cell>
          <table:table-cell table:style-name="ce51" office:value-type="string" calcext:value-type="string">
            <text:p>SJMG - DIV - SESAP/2ª Var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irlei Rodrigues Nogueira</text:p>
          </table:table-cell>
          <table:table-cell table:style-name="ce19" office:value-type="string" calcext:value-type="string">
            <text:p>Invicta Conservação e Limpeza Ltda</text:p>
          </table:table-cell>
          <table:table-cell table:style-name="ce27" office:value-type="string" calcext:value-type="string">
            <text:p>21.816.728/0001-69</text:p>
          </table:table-cell>
          <table:table-cell table:style-name="ce38" office:value-type="string" calcext:value-type="string">
            <text:p>Servente 200</text:p>
          </table:table-cell>
          <table:table-cell table:style-name="ce51" office:value-type="string" calcext:value-type="string">
            <text:p>SJMG - DIV - Toda a Subseção menos cop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élia Lucena Nogueira</text:p>
          </table:table-cell>
          <table:table-cell table:style-name="ce19" office:value-type="string" calcext:value-type="string">
            <text:p>Invicta Conservação e Limpeza Ltda</text:p>
          </table:table-cell>
          <table:table-cell table:style-name="ce27" office:value-type="string" calcext:value-type="string">
            <text:p>21.816.728/0001-70</text:p>
          </table:table-cell>
          <table:table-cell table:style-name="ce38" office:value-type="string" calcext:value-type="string">
            <text:p>Servente e copeira 200</text:p>
          </table:table-cell>
          <table:table-cell table:style-name="ce51" office:value-type="string" calcext:value-type="string">
            <text:p>SJMG - DIV - Toda a Subse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merson Gonçalv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<text:s/>12X36 diurno</text:p>
          </table:table-cell>
          <table:table-cell table:style-name="ce51" table:formula="of:=[.E421]" office:value-type="string" office:string-value="SJMG - DIV - Portaria e áreas comuns" calcext:value-type="string">
            <text:p>SJMG - DIV - Portaria e áreas comun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eraldo Silvim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<text:s/>12X36 diurno</text:p>
          </table:table-cell>
          <table:table-cell table:style-name="ce51" table:formula="of:=[.E422]" office:value-type="string" office:string-value="SJMG - DIV - Portaria e áreas comuns" calcext:value-type="string">
            <text:p>SJMG - DIV - Portaria e áreas comun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alter Aparecido Mo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<text:s/>12X36 noturno</text:p>
          </table:table-cell>
          <table:table-cell table:style-name="ce51" table:formula="of:=[.E423]" office:value-type="string" office:string-value="SJMG - DIV - Portaria e áreas comuns" calcext:value-type="string">
            <text:p>SJMG - DIV - Portaria e áreas comun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los Alberto Pardini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<text:s/>12X36 noturno</text:p>
          </table:table-cell>
          <table:table-cell table:style-name="ce51" office:value-type="string" calcext:value-type="string">
            <text:p>SJMG - DIV - Portaria e áreas comun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fael Gomes do Carm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583/0001-01</text:p>
          </table:table-cell>
          <table:table-cell table:style-name="ce38" office:value-type="string" calcext:value-type="string">
            <text:p>Vigilante 44h diurno</text:p>
          </table:table-cell>
          <table:table-cell table:style-name="ce51" office:value-type="string" calcext:value-type="string">
            <text:p>SJMG - DIV - Portaria e áreas comun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ilson Rodrigues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Ângelo Machado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di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cinéia de Oliv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di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teus Lourenço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bert Gomes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esley Machado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ndreia Gomes da Silv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Servente 200 horas – ac. Copeira.</text:p>
          </table:table-cell>
          <table:table-cell table:style-name="ce51" office:value-type="string" calcext:value-type="string">
            <text:p>SJMG-GV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neide Gonçalves da Silva Cordeiro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Ass. Administrativo 150 horas</text:p>
          </table:table-cell>
          <table:table-cell table:style-name="ce51" office:value-type="string" calcext:value-type="string">
            <text:p>SJMG-GVS-Sepju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Beatriz Leandra Monerat Vian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Ass. Administrativo – 200 horas</text:p>
          </table:table-cell>
          <table:table-cell table:style-name="ce51" office:value-type="string" calcext:value-type="string">
            <text:p>SJMG-GVS-1ªvar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rick Amorim da Silv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Ass. Administrativo 200 horas</text:p>
          </table:table-cell>
          <table:table-cell table:style-name="ce51" office:value-type="string" calcext:value-type="string">
            <text:p>SJMG-GVS-2ª Var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eovane Lucas da Silv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Ass. Administrativo 200 horas</text:p>
          </table:table-cell>
          <table:table-cell table:style-name="ce51" office:value-type="string" calcext:value-type="string">
            <text:p>SJMG-GVS-3ª Var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rasiele de Moura Santos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Servente 200 horas </text:p>
          </table:table-cell>
          <table:table-cell table:style-name="ce51" office:value-type="string" calcext:value-type="string">
            <text:p>SJMG-GV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Nair Moreira Souz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Servente 200 horas – insalubridade 40%</text:p>
          </table:table-cell>
          <table:table-cell table:style-name="ce51" office:value-type="string" calcext:value-type="string">
            <text:p>SJMG-GV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Nara Luiza Rechieri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Ass. Administrativo 220 horas</text:p>
          </table:table-cell>
          <table:table-cell table:style-name="ce51" office:value-type="string" calcext:value-type="string">
            <text:p>SJMG-GVS-Nusub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ellington Teixeira de Souza</text:p>
          </table:table-cell>
          <table:table-cell table:style-name="ce19" office:value-type="string" calcext:value-type="string">
            <text:p>Interliga Med Solucoes em Serviços LTDA</text:p>
          </table:table-cell>
          <table:table-cell table:style-name="ce27" office:value-type="string" calcext:value-type="string">
            <text:p>27.591.099/0001-08</text:p>
          </table:table-cell>
          <table:table-cell table:style-name="ce38" office:value-type="string" calcext:value-type="string">
            <text:p>Zelador 150 horas – ac. Lavador de veículos.</text:p>
          </table:table-cell>
          <table:table-cell table:style-name="ce51" office:value-type="string" calcext:value-type="string">
            <text:p>SJMG-GV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ristofeles Palmeira Fernandes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 Diurno</text:p>
          </table:table-cell>
          <table:table-cell table:style-name="ce51" office:value-type="string" calcext:value-type="string">
            <text:p>SJMG IIG - Posto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lias Garcia de Rezende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IIG - Posto 3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inaldo Teixeira de Araújo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IIG - Posto 3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ilbert de Souza Silva Martins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IIG - Posto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ni Von Célio Damas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2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IIG - Posto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ão Sene Dias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Zelador acúmulo jardineiro e lav de carros - 200 horas</text:p>
          </table:table-cell>
          <table:table-cell table:style-name="ce51" office:value-type="string" calcext:value-type="string">
            <text:p>SJMG IIG - Administrativ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la Lidia Monteiro Comini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Auxiliar Administrativo - 200 horas</text:p>
          </table:table-cell>
          <table:table-cell table:style-name="ce51" office:value-type="string" calcext:value-type="string">
            <text:p>SJMG IIG - SEAF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rli Maria Gomes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Servente 200 horas - insalubre</text:p>
          </table:table-cell>
          <table:table-cell table:style-name="ce51" office:value-type="string" calcext:value-type="string">
            <text:p>SJMG IIG - Administrativ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ilma de Fatima Batista da Silva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Servente 200 horas - acúmulo copeira</text:p>
          </table:table-cell>
          <table:table-cell table:style-name="ce51" office:value-type="string" calcext:value-type="string">
            <text:p>SJMG IIG - Administrativ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rany Fraga Miranda Lima 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Servente 200 horas</text:p>
          </table:table-cell>
          <table:table-cell table:style-name="ce51" office:value-type="string" calcext:value-type="string">
            <text:p>SJMG IIG - Administrativ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ofia Santos Madeira</text:p>
          </table:table-cell>
          <table:table-cell table:style-name="ce19" office:value-type="string" calcext:value-type="string">
            <text:p><text:s/>SOLUÇÕES FACILITIES LTDA.</text:p>
          </table:table-cell>
          <table:table-cell table:style-name="ce27" office:value-type="string" calcext:value-type="string">
            <text:p>21.816.728/0001-66</text:p>
          </table:table-cell>
          <table:table-cell table:style-name="ce38" office:value-type="string" calcext:value-type="string">
            <text:p>Auxiliar Administrativo - 150 horas</text:p>
          </table:table-cell>
          <table:table-cell table:style-name="ce51" office:value-type="string" calcext:value-type="string">
            <text:p>SJMG IIG - SEPJU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é Fernandes Dias de Oliveira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Zelador (200h)</text:p>
          </table:table-cell>
          <table:table-cell table:style-name="ce51" office:value-type="string" calcext:value-type="string">
            <text:p>SSJ IU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ina Aparecida da Silva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Servente (200h) copeiragem</text:p>
          </table:table-cell>
          <table:table-cell table:style-name="ce51" office:value-type="string" calcext:value-type="string">
            <text:p>SSJ IUA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ranciele Gislaine Moraes Torquato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Auxiliar Administrativo (150h)</text:p>
          </table:table-cell>
          <table:table-cell table:style-name="ce51" office:value-type="string" calcext:value-type="string">
            <text:p>SSJ IUA - SECRIM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elissa Helena Kiyoko Antônio Arantes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Auxiliar Administrativo (150h)</text:p>
          </table:table-cell>
          <table:table-cell table:style-name="ce51" office:value-type="string" calcext:value-type="string">
            <text:p>SSJ IUA - GABJU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Nilza Alves da Silva Rocha 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Servente (200h) insalubre</text:p>
          </table:table-cell>
          <table:table-cell table:style-name="ce51" office:value-type="string" calcext:value-type="string">
            <text:p>SSJ IU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faela Alves de Oliveira Bernardes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Auxiliar Administrativo (150h)</text:p>
          </table:table-cell>
          <table:table-cell table:style-name="ce51" office:value-type="string" calcext:value-type="string">
            <text:p>SSJ IUA – SEPJU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ildo Teixeira Silva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/-01</text:p>
          </table:table-cell>
          <table:table-cell table:style-name="ce38" office:value-type="string" calcext:value-type="string">
            <text:p>vigilante 12 x 36 noturno</text:p>
          </table:table-cell>
          <table:table-cell table:style-name="ce51" office:value-type="string" calcext:value-type="string">
            <text:p>SSJ I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aisson Damião da Silva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/-01</text:p>
          </table:table-cell>
          <table:table-cell table:style-name="ce38" office:value-type="string" calcext:value-type="string">
            <text:p>vigilante 12 x 36 noturno</text:p>
          </table:table-cell>
          <table:table-cell table:style-name="ce51" office:value-type="string" calcext:value-type="string">
            <text:p>SSJ I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andro Aparecido Vilel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/-01</text:p>
          </table:table-cell>
          <table:table-cell table:style-name="ce38" office:value-type="string" calcext:value-type="string">
            <text:p>vigilante 12 x 36 diurno</text:p>
          </table:table-cell>
          <table:table-cell table:style-name="ce51" office:value-type="string" calcext:value-type="string">
            <text:p>SSJ I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nícius Assis Matias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/-01</text:p>
          </table:table-cell>
          <table:table-cell table:style-name="ce38" office:value-type="string" calcext:value-type="string">
            <text:p>vigilante 12 x 36 noturno</text:p>
          </table:table-cell>
          <table:table-cell table:style-name="ce51" office:value-type="string" calcext:value-type="string">
            <text:p>SSJ I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aion Vitor Medeiros de Souza</text:p>
          </table:table-cell>
          <table:table-cell table:style-name="ce19" office:value-type="string" calcext:value-type="string">
            <text:p>Grupo Rl Soluções E Apoio Ltda</text:p>
          </table:table-cell>
          <table:table-cell table:style-name="ce27" office:value-type="string" calcext:value-type="string">
            <text:p>37.763.946/0001-10</text:p>
          </table:table-cell>
          <table:table-cell table:style-name="ce38" office:value-type="string" calcext:value-type="string">
            <text:p>Zelador – 150 horas</text:p>
          </table:table-cell>
          <table:table-cell table:style-name="ce51" office:value-type="string" calcext:value-type="string">
            <text:p>SJMG - JUA -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laudiana Ferreira de Oliveira</text:p>
          </table:table-cell>
          <table:table-cell table:style-name="ce19" office:value-type="string" calcext:value-type="string">
            <text:p>Grupo Rl Soluções E Apoio Ltda</text:p>
          </table:table-cell>
          <table:table-cell table:style-name="ce27" office:value-type="string" calcext:value-type="string">
            <text:p>37.763.946/0001-10</text:p>
          </table:table-cell>
          <table:table-cell table:style-name="ce38" office:value-type="string" calcext:value-type="string">
            <text:p>Servente - 220 horas Insalubre</text:p>
          </table:table-cell>
          <table:table-cell table:style-name="ce51" office:value-type="string" calcext:value-type="string">
            <text:p>SJMG - JUA - Toda a Subse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Thaimara Gouveia Souza</text:p>
          </table:table-cell>
          <table:table-cell table:style-name="ce19" office:value-type="string" calcext:value-type="string">
            <text:p>Grupo Rl Soluções E Apoio Ltda</text:p>
          </table:table-cell>
          <table:table-cell table:style-name="ce27" office:value-type="string" calcext:value-type="string">
            <text:p>37.763.946/0001-10</text:p>
          </table:table-cell>
          <table:table-cell table:style-name="ce38" office:value-type="string" calcext:value-type="string">
            <text:p>Auxiliar Administrativa-150 horas</text:p>
          </table:table-cell>
          <table:table-cell table:style-name="ce51" office:value-type="string" calcext:value-type="string">
            <text:p>SJMG - JUA - Toda a Subse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laine Alves dos Santos Oliveira</text:p>
          </table:table-cell>
          <table:table-cell table:style-name="ce19" office:value-type="string" calcext:value-type="string">
            <text:p>Grupo Rl Soluções E Apoio Ltda</text:p>
          </table:table-cell>
          <table:table-cell table:style-name="ce27" office:value-type="string" calcext:value-type="string">
            <text:p>37.763.946/0001-10</text:p>
          </table:table-cell>
          <table:table-cell table:style-name="ce38" office:value-type="string" calcext:value-type="string">
            <text:p>Servente - 150 horas</text:p>
          </table:table-cell>
          <table:table-cell table:style-name="ce51" office:value-type="string" calcext:value-type="string">
            <text:p>SJMG - JUA - Toda a Subse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ngelo Antunes da Roch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220 horas diurno</text:p>
          </table:table-cell>
          <table:table-cell table:style-name="ce51" office:value-type="string" calcext:value-type="string">
            <text:p>SJMG - J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Balbino Claudinei Marques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noturno</text:p>
          </table:table-cell>
          <table:table-cell table:style-name="ce51" office:value-type="string" calcext:value-type="string">
            <text:p>SJMG - J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rica Carvalho Oliveir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220 horas diurno</text:p>
          </table:table-cell>
          <table:table-cell table:style-name="ce51" office:value-type="string" calcext:value-type="string">
            <text:p>SJMG - J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Tiago Cesar Barbosa Rodrigues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noturno</text:p>
          </table:table-cell>
          <table:table-cell table:style-name="ce51" office:value-type="string" calcext:value-type="string">
            <text:p>SJMG - JUA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la Cristina de Souz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Turec</text:p>
          </table:table-cell>
          <table:table-cell table:style-name="ce63" table:number-columns-repeated="16379"/>
        </table:table-row>
        <table:table-row table:style-name="ro2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1ª Vcrim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Brenda Cristina Silva Santo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2ª Vara Cíve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Camila Cambraia Temote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3ª Vara Cíve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Caroline Martins Lope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Ceman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Claudio Vinicius Vireque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Encarregado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Criseane Rodrigues da Silv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Dagmar da Silv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4ª Vara Cíve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Dayanne Batista de Castr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Ceconc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Dione Knopp Santo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Elaine Lopes Dornela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Garçonete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Elias Gabriel Gonçalves Brum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Limpador de vidros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Fábio Alberto da Mata Cost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Zelador c/ acúmulo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Ana Beatriz Gonçalve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c/ insal. - 150 h</text:p>
          </table:table-cell>
          <table:table-cell table:style-name="ce51" office:value-type="string" calcext:value-type="string">
            <text:p>SSJMG - JFA <text:s/>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Gabriel Oliveir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Ceconc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Iara Batista Mende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Jose Carlos Gomes Moll V. Pint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- 150h</text:p>
          </table:table-cell>
          <table:table-cell table:style-name="ce51" office:value-type="string" calcext:value-type="string">
            <text:p>SSJMG - JFA - Upo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Tamiris Keline Pereira Correi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c/ insal. - 150 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Juan Martins da Silva Carpin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1ª Vara Cíve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Kelly Cristina Januzi M. Rezende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Recepcionista – 150h</text:p>
          </table:table-cell>
          <table:table-cell table:style-name="ce51" office:value-type="string" calcext:value-type="string">
            <text:p>SSJMG - JFA –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Lidialuce Dias Maier de Alencar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220h</text:p>
          </table:table-cell>
          <table:table-cell table:style-name="ce51" office:value-type="string" calcext:value-type="string">
            <text:p>SSJMG - JFA - Sesap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Liliane do Carmo de Oliveir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Lusmarina Carlot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de limpeza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Marcia Helena Perini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2ª Vara Cível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Maria Fernanda Silva Nasciment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1ª Vcrim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Mel Monteiro de Abreu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Seafi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Pedro Henrique Alves Ros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- Seafi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Sebastião Flaviano de Carvalh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Limpador de vidros – 22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Sebastião Martins da Silva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Jardineiro – 150h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Sheila de Almeida Schefer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. administrativo – 150h</text:p>
          </table:table-cell>
          <table:table-cell table:style-name="ce51" office:value-type="string" calcext:value-type="string">
            <text:p>SSJMG - JFA – Sepju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Thyrza Pereira da Silva Soares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Recepcionista – 220h</text:p>
          </table:table-cell>
          <table:table-cell table:style-name="ce51" office:value-type="string" calcext:value-type="string">
            <text:p>SSJMG - JFA –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Victor Frizeiro do Nascimento</text:p>
          </table:table-cell>
          <table:table-cell table:style-name="ce19" office:value-type="string" calcext:value-type="string">
            <text:p>Trabiserv Gestão Empresarial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Operador de Cargas – 150h</text:p>
          </table:table-cell>
          <table:table-cell table:style-name="ce51" office:value-type="string" calcext:value-type="string">
            <text:p>SSJMG - JFA – Sepju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Elionardo de Souza Corre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not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Fabio Bitencourt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not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João Carlos de Almeida Teodor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di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Jose Antonio Alves Gonçalv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di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Luiz Antônio Braz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di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Philipe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di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Sebastião Martins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not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Vanessa Aparecida Cost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220h - di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5" office:value-type="string" calcext:value-type="string">
            <text:p>Wilderson Silva Marcat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- noturno</text:p>
          </table:table-cell>
          <table:table-cell table:style-name="ce51" office:value-type="string" calcext:value-type="string">
            <text:p>SSJMG - JFA - Nusub</text:p>
          </table:table-cell>
          <table:table-cell table:style-name="ce63" table:number-columns-repeated="16379"/>
        </table:table-row>
        <table:table-row table:style-name="ro4">
          <table:table-cell table:style-name="ce4" office:value-type="string" calcext:value-type="string">
            <text:p>Isac Tayrone Martins Vieira</text:p>
          </table:table-cell>
          <table:table-cell table:style-name="ce18" office:value-type="string" calcext:value-type="string">
            <text:p>Estrutura Serviços e Engenharia Ltda.</text:p>
          </table:table-cell>
          <table:table-cell table:style-name="ce26" office:value-type="string" calcext:value-type="string">
            <text:p>11.293.277/0001-76</text:p>
          </table:table-cell>
          <table:table-cell table:style-name="ce37" office:value-type="string" calcext:value-type="string">
            <text:p>Zelador 150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onceição Aparecida Cardoso Braga</text:p>
          </table:table-cell>
          <table:table-cell table:style-name="ce18" office:value-type="string" calcext:value-type="string">
            <text:p>Estrutura Serviços e Engenharia Ltda.</text:p>
          </table:table-cell>
          <table:table-cell table:style-name="ce26" office:value-type="string" calcext:value-type="string">
            <text:p>11.293.277/0001-76</text:p>
          </table:table-cell>
          <table:table-cell table:style-name="ce37" office:value-type="string" calcext:value-type="string">
            <text:p>Servente 200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Edriane Aparecida de Souza Martins</text:p>
          </table:table-cell>
          <table:table-cell table:style-name="ce18" office:value-type="string" calcext:value-type="string">
            <text:p>Estrutura Serviços e Engenharia Ltda.</text:p>
          </table:table-cell>
          <table:table-cell table:style-name="ce26" office:value-type="string" calcext:value-type="string">
            <text:p>11.293.277/0001-76</text:p>
          </table:table-cell>
          <table:table-cell table:style-name="ce37" office:value-type="string" calcext:value-type="string">
            <text:p>Copeira 200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Gilton Wesley Sale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osé Geraldo Nunes Guimarães 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44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Felipe de Souza Duarte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h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iana Batista Dias Mesquita</text:p>
          </table:table-cell>
          <table:table-cell table:style-name="ce18" office:value-type="string" calcext:value-type="string">
            <text:p>Estrutura Serviços e Engenharia Ltda.</text:p>
          </table:table-cell>
          <table:table-cell table:style-name="ce26" office:value-type="string" calcext:value-type="string">
            <text:p>11.293.277/0001-76</text:p>
          </table:table-cell>
          <table:table-cell table:style-name="ce37" office:value-type="string" calcext:value-type="string">
            <text:p>Auxiliar de Limpeza com insalubridade</text:p>
          </table:table-cell>
          <table:table-cell table:style-name="ce52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us Alexandre Santos</text:p>
          </table:table-cell>
          <table:table-cell table:style-name="ce19" office:value-type="string" calcext:value-type="string">
            <text:p>Estrutura Serviços e Engenharia Ltda.</text:p>
          </table:table-cell>
          <table:table-cell table:style-name="ce27" office:value-type="string" calcext:value-type="string">
            <text:p>11.293.277/0001-76</text:p>
          </table:table-cell>
          <table:table-cell table:style-name="ce38" office:value-type="string" calcext:value-type="string">
            <text:p>Auxiliar Administrativo 200h</text:p>
          </table:table-cell>
          <table:table-cell table:style-name="ce51" office:value-type="string" calcext:value-type="string">
            <text:p>SJMG-LAVRA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ésar Rodrigues de Freitas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220 h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é Leandro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Noturno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ônica de Lourdes Pereira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220 h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Wanderlei Manoel Chaves 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 Noturno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ernando Amário Messias Ferreira Filho</text:p>
          </table:table-cell>
          <table:table-cell table:style-name="ce19" office:value-type="string" calcext:value-type="string">
            <text:p>Atenta Serviços Terceirizados Ltda   </text:p>
          </table:table-cell>
          <table:table-cell table:style-name="ce27" office:value-type="string" calcext:value-type="string">
            <text:p>17.276.467/0001-64</text:p>
          </table:table-cell>
          <table:table-cell table:style-name="ce38" office:value-type="string" calcext:value-type="string">
            <text:p>Assistente Administrativo acúmulo Zelador - 200 h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vanilda Francisca de Souza Madele</text:p>
          </table:table-cell>
          <table:table-cell table:style-name="ce19" office:value-type="string" calcext:value-type="string">
            <text:p>Atenta Serviços Terceirizados Ltda   </text:p>
          </table:table-cell>
          <table:table-cell table:style-name="ce27" office:value-type="string" calcext:value-type="string">
            <text:p>17.276.467/0001-64</text:p>
          </table:table-cell>
          <table:table-cell table:style-name="ce38" office:value-type="string" calcext:value-type="string">
            <text:p>Servente de Limpeza acúmulo de função Copeira - 200 h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ia das Graças Dias de Oliveira</text:p>
          </table:table-cell>
          <table:table-cell table:style-name="ce19" office:value-type="string" calcext:value-type="string">
            <text:p>Atenta Serviços Terceirizados Ltda   </text:p>
          </table:table-cell>
          <table:table-cell table:style-name="ce27" office:value-type="string" calcext:value-type="string">
            <text:p>17.276.467/0001-64</text:p>
          </table:table-cell>
          <table:table-cell table:style-name="ce38" office:value-type="string" calcext:value-type="string">
            <text:p>Servente de Limpeza adic. Insalubridade (40%) - 200 h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uilherme Pereira Bastos</text:p>
          </table:table-cell>
          <table:table-cell table:style-name="ce19" office:value-type="string" calcext:value-type="string">
            <text:p>Conexão Serviços Públicos e Construções Ltda</text:p>
          </table:table-cell>
          <table:table-cell table:style-name="ce27" office:value-type="string" calcext:value-type="string">
            <text:p>26.279.808/0001-43</text:p>
          </table:table-cell>
          <table:table-cell table:style-name="ce38" office:value-type="string" calcext:value-type="string">
            <text:p>porteiro - 150h</text:p>
          </table:table-cell>
          <table:table-cell table:style-name="ce51" office:value-type="string" calcext:value-type="string">
            <text:p>SJMG – MCL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huliele Fernanda Ferreira da Silva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auxiliar adm. - 150h</text:p>
          </table:table-cell>
          <table:table-cell table:style-name="ce52" office:value-type="string" calcext:value-type="string">
            <text:p>SJMG – MCL - <text:s/>Secretaria 2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uliana Ribeiro dos Santos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servente - 200h</text:p>
          </table:table-cell>
          <table:table-cell table:style-name="ce52" office:value-type="string" calcext:value-type="string">
            <text:p>SJMG – MCL - <text:s/>toda a Subseçã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Ian Felipe Correia Souza Silva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auxiliar adm. - 150h</text:p>
          </table:table-cell>
          <table:table-cell table:style-name="ce52" office:value-type="string" calcext:value-type="string">
            <text:p>SJMG – MCL - <text:s/>Administrativ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Paulo Rafael Leal Barbosa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auxiliar adm. - 150h</text:p>
          </table:table-cell>
          <table:table-cell table:style-name="ce52" office:value-type="string" calcext:value-type="string">
            <text:p>SJMG – MCL – Secretaria da 3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olange da Soledade Gonçalves Pereira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servente copeira - 200h</text:p>
          </table:table-cell>
          <table:table-cell table:style-name="ce52" office:value-type="string" calcext:value-type="string">
            <text:p>SJMG – MCL - toda a Subseçã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ulio César Xavier</text:p>
          </table:table-cell>
          <table:table-cell table:style-name="ce18" office:value-type="string" calcext:value-type="string">
            <text:p>Guardseg Vigilância e Segurança Ltda</text:p>
          </table:table-cell>
          <table:table-cell table:style-name="ce26" office:value-type="string" calcext:value-type="string">
            <text:p>05.891.583/0001-02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JMG – MCL - <text:s/>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Irene Cecília de Almeida Lopes</text:p>
          </table:table-cell>
          <table:table-cell table:style-name="ce18" office:value-type="string" calcext:value-type="string">
            <text:p>Guardseg Vigilância e Segurança Ltda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44h diurno</text:p>
          </table:table-cell>
          <table:table-cell table:style-name="ce52" office:value-type="string" calcext:value-type="string">
            <text:p>SJMG – MCL - <text:s/>posto móvel (transita pela Subseção)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arcos Pereira da Silva Souza</text:p>
          </table:table-cell>
          <table:table-cell table:style-name="ce18" office:value-type="string" calcext:value-type="string">
            <text:p>Guardseg Vigilância e Segurança Ltda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JMG – MCL - <text:s/>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Tawany Alves Ferreira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auxiliar adm. - 150h</text:p>
          </table:table-cell>
          <table:table-cell table:style-name="ce52" office:value-type="string" calcext:value-type="string">
            <text:p>SJMG – MCL – Secretaria da 1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Geaninne Evangelista Araújo</text:p>
          </table:table-cell>
          <table:table-cell table:style-name="ce18" office:value-type="string" calcext:value-type="string">
            <text:p>Conexão Serviços Públicos e Construções Ltda</text:p>
          </table:table-cell>
          <table:table-cell table:style-name="ce26" office:value-type="string" calcext:value-type="string">
            <text:p>26.279.808/0001-43</text:p>
          </table:table-cell>
          <table:table-cell table:style-name="ce37" office:value-type="string" calcext:value-type="string">
            <text:p>Servente – 150 h</text:p>
          </table:table-cell>
          <table:table-cell table:style-name="ce52" office:value-type="string" calcext:value-type="string">
            <text:p>SJMG – MCL - <text:s/>toda a Subseçã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Olga Maria Monteiro Souza</text:p>
          </table:table-cell>
          <table:table-cell table:style-name="ce18" office:value-type="string" calcext:value-type="string">
            <text:p>Suricate Serviços Terceirizados Ltda</text:p>
          </table:table-cell>
          <table:table-cell table:style-name="ce26" office:value-type="string" calcext:value-type="string">
            <text:p>08.055.277/0001-23</text:p>
          </table:table-cell>
          <table:table-cell table:style-name="ce37" office:value-type="string" calcext:value-type="string">
            <text:p>Servente</text:p>
          </table:table-cell>
          <table:table-cell table:style-name="ce52" office:value-type="string" calcext:value-type="string">
            <text:p>SJMG - MRE/Prédi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iane Suely de Oliveira Carneiro</text:p>
          </table:table-cell>
          <table:table-cell table:style-name="ce18" office:value-type="string" calcext:value-type="string">
            <text:p>Suricate Serviços Terceirizados Ltda</text:p>
          </table:table-cell>
          <table:table-cell table:style-name="ce26" office:value-type="string" calcext:value-type="string">
            <text:p>08.055.277/0001-23</text:p>
          </table:table-cell>
          <table:table-cell table:style-name="ce37" office:value-type="string" calcext:value-type="string">
            <text:p>Servente Acúmulo Copeira</text:p>
          </table:table-cell>
          <table:table-cell table:style-name="ce52" office:value-type="string" calcext:value-type="string">
            <text:p>SJMG - MRE/Prédi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Isaias Lúcio de Souza</text:p>
          </table:table-cell>
          <table:table-cell table:style-name="ce18" office:value-type="string" calcext:value-type="string">
            <text:p>Suricate Serviços Terceirizados Ltda</text:p>
          </table:table-cell>
          <table:table-cell table:style-name="ce26" office:value-type="string" calcext:value-type="string">
            <text:p>08.055.277/0001-23</text:p>
          </table:table-cell>
          <table:table-cell table:style-name="ce37" office:value-type="string" calcext:value-type="string">
            <text:p>Zelador Acúmulo Mensageiro</text:p>
          </table:table-cell>
          <table:table-cell table:style-name="ce52" office:value-type="string" calcext:value-type="string">
            <text:p>SJMG - MRE/Prédi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tos de Oliveira Leonardo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</text:p>
          </table:table-cell>
          <table:table-cell table:style-name="ce52" office:value-type="string" calcext:value-type="string">
            <text:p>SJMG - MRE/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as Wirley de Souz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</text:p>
          </table:table-cell>
          <table:table-cell table:style-name="ce52" office:value-type="string" calcext:value-type="string">
            <text:p>SJMG - MRE/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urilo Oliveira Montovani de Paul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</text:p>
          </table:table-cell>
          <table:table-cell table:style-name="ce52" office:value-type="string" calcext:value-type="string">
            <text:p>SJMG - MRE/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inval José de Lai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</text:p>
          </table:table-cell>
          <table:table-cell table:style-name="ce52" office:value-type="string" calcext:value-type="string">
            <text:p>SJMG - MRE/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ara Lucia Pereira de Oliveira Magalhães</text:p>
          </table:table-cell>
          <table:table-cell table:style-name="ce18" office:value-type="string" calcext:value-type="string">
            <text:p>Village Administração E Serviços Ltda</text:p>
          </table:table-cell>
          <table:table-cell table:style-name="ce26" office:value-type="string" calcext:value-type="string">
            <text:p>01.999.079/0001-79</text:p>
          </table:table-cell>
          <table:table-cell table:style-name="ce37" office:value-type="string" calcext:value-type="string">
            <text:p>Servente 150h ac. Copeira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amila Borges dos Santos</text:p>
          </table:table-cell>
          <table:table-cell table:style-name="ce18" office:value-type="string" calcext:value-type="string">
            <text:p>Village Administração E Serviços Ltda</text:p>
          </table:table-cell>
          <table:table-cell table:style-name="ce26" office:value-type="string" calcext:value-type="string">
            <text:p>01.999.079/0001-79</text:p>
          </table:table-cell>
          <table:table-cell table:style-name="ce37" office:value-type="string" calcext:value-type="string">
            <text:p>Servente 150h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eticia Silva Oliveira</text:p>
          </table:table-cell>
          <table:table-cell table:style-name="ce18" office:value-type="string" calcext:value-type="string">
            <text:p>Village Administração E Serviços Ltda</text:p>
          </table:table-cell>
          <table:table-cell table:style-name="ce26" office:value-type="string" calcext:value-type="string">
            <text:p>01.999.079/0001-79</text:p>
          </table:table-cell>
          <table:table-cell table:style-name="ce37" office:value-type="string" calcext:value-type="string">
            <text:p>Recepcionista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line dos Santos Miranda</text:p>
          </table:table-cell>
          <table:table-cell table:style-name="ce18" office:value-type="string" calcext:value-type="string">
            <text:p>Village Administração E Serviços Ltda</text:p>
          </table:table-cell>
          <table:table-cell table:style-name="ce26" office:value-type="string" calcext:value-type="string">
            <text:p>01.999.079/0001-79</text:p>
          </table:table-cell>
          <table:table-cell table:style-name="ce37" office:value-type="string" calcext:value-type="string">
            <text:p>Limpador de vidros 150h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lzemar Andrade Ruel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/12-36/Noturno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obson Silva Moreir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/12-36/Diurno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Nilton Oliveira Leite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/12-36/Noturno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obson Ferreira da Silv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/12-36/Diurno</text:p>
          </table:table-cell>
          <table:table-cell table:style-name="ce52" office:value-type="string" calcext:value-type="string">
            <text:p>SJMG - PT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audineia Aparecida Peixoto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1.999.079/0001-79 </text:p>
          </table:table-cell>
          <table:table-cell table:style-name="ce37" office:value-type="string" calcext:value-type="string">
            <text:p>Servente – 200 horas</text:p>
          </table:table-cell>
          <table:table-cell table:style-name="ce52" office:value-type="string" calcext:value-type="string">
            <text:p>SSJ Passos / Vara únic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elissa Gabriele Correa Linhares <text:s/>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1.999.079/0001-79 </text:p>
          </table:table-cell>
          <table:table-cell table:style-name="ce37" office:value-type="string" calcext:value-type="string">
            <text:p>Auxiliar de Judiciário – 150horas</text:p>
          </table:table-cell>
          <table:table-cell table:style-name="ce52" office:value-type="string" calcext:value-type="string">
            <text:p>SSJ Passos / Secre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dreia Brito Muzeti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7.655.416/0001-97 </text:p>
          </table:table-cell>
          <table:table-cell table:style-name="ce37" office:value-type="string" calcext:value-type="string">
            <text:p>Auxiliar Administrativo – 200h</text:p>
          </table:table-cell>
          <table:table-cell table:style-name="ce52" office:value-type="string" calcext:value-type="string">
            <text:p>SSJ Passos /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Brener Vilela Amaral 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1.999.079/0001-79 </text:p>
          </table:table-cell>
          <table:table-cell table:style-name="ce37" office:value-type="string" calcext:value-type="string">
            <text:p>Auxiliar de Judiciário – 150horas</text:p>
          </table:table-cell>
          <table:table-cell table:style-name="ce52" office:value-type="string" calcext:value-type="string">
            <text:p>SSJ Passos / Secre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Viviane Aparecida Oliveira Matos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1.999.079/0001-79 </text:p>
          </table:table-cell>
          <table:table-cell table:style-name="ce37" office:value-type="string" calcext:value-type="string">
            <text:p>Servente – 200 horas</text:p>
          </table:table-cell>
          <table:table-cell table:style-name="ce52" office:value-type="string" calcext:value-type="string">
            <text:p>SSJ Passos / Vara únic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Yasmim Marques Lima</text:p>
          </table:table-cell>
          <table:table-cell table:style-name="ce18" office:value-type="string" calcext:value-type="string">
            <text:p>ArteBrilho Multiserviços Ltda</text:p>
          </table:table-cell>
          <table:table-cell table:style-name="ce26" office:value-type="string" calcext:value-type="string">
            <text:p>01.999.079/0001-79 </text:p>
          </table:table-cell>
          <table:table-cell table:style-name="ce37" office:value-type="string" calcext:value-type="string">
            <text:p>Auxiliar de Judiciário – 150horas</text:p>
          </table:table-cell>
          <table:table-cell table:style-name="ce52" office:value-type="string" calcext:value-type="string">
            <text:p>SSJ Passos / Secre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odoaldo Alves de Oliveir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44h Diurno</text:p>
          </table:table-cell>
          <table:table-cell table:style-name="ce52" office:value-type="string" calcext:value-type="string">
            <text:p>SSJ Passos / Vara única – portaria 1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onizeti Antônio de Oliveira 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44h Diurno</text:p>
          </table:table-cell>
          <table:table-cell table:style-name="ce52" office:value-type="string" calcext:value-type="string">
            <text:p>SSJ Passos / Vara única – portaria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abriel José Fernandes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noturno</text:p>
          </table:table-cell>
          <table:table-cell table:style-name="ce51" office:value-type="string" calcext:value-type="string">
            <text:p>SJMG - PMS - Posto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ão Paulo Mendes Ferreir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diurno</text:p>
          </table:table-cell>
          <table:table-cell table:style-name="ce51" office:value-type="string" calcext:value-type="string">
            <text:p>SJMG - PMS - Posto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é Geraldo de Lim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diurno</text:p>
          </table:table-cell>
          <table:table-cell table:style-name="ce51" office:value-type="string" calcext:value-type="string">
            <text:p>SJMG - PMS - Posto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idney Martins da Silva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x36 noturno</text:p>
          </table:table-cell>
          <table:table-cell table:style-name="ce51" office:value-type="string" calcext:value-type="string">
            <text:p>SJMG - PMS - Posto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ilas Anicésio da Silva Junior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Auxiliar Administrativo 200h</text:p>
          </table:table-cell>
          <table:table-cell table:style-name="ce51" office:value-type="string" calcext:value-type="string">
            <text:p>SJMG - PMS - 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ulia Sudário Ferreira Dantas 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Auxiliar Administrativo-150h</text:p>
          </table:table-cell>
          <table:table-cell table:style-name="ce51" office:value-type="string" calcext:value-type="string">
            <text:p>SJMG - PMS - Seaf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oniamar da Silva Santos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Servente - 200 h</text:p>
          </table:table-cell>
          <table:table-cell table:style-name="ce51" office:value-type="string" calcext:value-type="string">
            <text:p>SJMG - PMS - Sede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salina Conrado de Andrade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Servente - 200 h</text:p>
          </table:table-cell>
          <table:table-cell table:style-name="ce51" office:value-type="string" calcext:value-type="string">
            <text:p>SJMG - PMS - Sede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alquíria de Fátima Fonseca</text:p>
          </table:table-cell>
          <table:table-cell table:style-name="ce19" office:value-type="string" calcext:value-type="string">
            <text:p>Vitha Service Empresa De Administração e Terceirização De Serviços Eireli</text:p>
          </table:table-cell>
          <table:table-cell table:style-name="ce27" office:value-type="string" calcext:value-type="string">
            <text:p>14.551.828/0001-42</text:p>
          </table:table-cell>
          <table:table-cell table:style-name="ce38" office:value-type="string" calcext:value-type="string">
            <text:p>Servente - <text:s/>200h</text:p>
          </table:table-cell>
          <table:table-cell table:style-name="ce51" office:value-type="string" calcext:value-type="string">
            <text:p>SJMG - PMS - Sede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riana Almeida Teixeira Sette</text:p>
          </table:table-cell>
          <table:table-cell table:style-name="ce19" office:value-type="string" calcext:value-type="string">
            <text:p>Trabi Serv Gestão Empresarial Ltda.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220h (40% ins.)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Bruna Jacinto Daleffi Marinho</text:p>
          </table:table-cell>
          <table:table-cell table:style-name="ce19" office:value-type="string" calcext:value-type="string">
            <text:p>Trabi Serv Gestão Empresarial Ltda.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iliar Administrativo 150h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abrielly Aparecida Ferreira </text:p>
          </table:table-cell>
          <table:table-cell table:style-name="ce19" office:value-type="string" calcext:value-type="string">
            <text:p>Trabi Serv Gestão Empresarial Ltda.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Auxiliar Administrativo 150h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ué Tartarotti</text:p>
          </table:table-cell>
          <table:table-cell table:style-name="ce19" office:value-type="string" calcext:value-type="string">
            <text:p>Trabi Serv Gestão Empresarial Ltda.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Zelador 220h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sana Henriqueta da Cruz</text:p>
          </table:table-cell>
          <table:table-cell table:style-name="ce19" office:value-type="string" calcext:value-type="string">
            <text:p>Trabi Serv Gestão Empresarial Ltda.</text:p>
          </table:table-cell>
          <table:table-cell table:style-name="ce27" office:value-type="string" calcext:value-type="string">
            <text:p>09.529.872/0001-16</text:p>
          </table:table-cell>
          <table:table-cell table:style-name="ce38" office:value-type="string" calcext:value-type="string">
            <text:p>Servente 220h (copeira)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irton Alexandre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van Alberto Silva</text:p>
          </table:table-cell>
          <table:table-cell table:style-name="ce19" office:value-type="string" calcext:value-type="string">
            <text:p>Guardseg Vigilância e Segurança Eireli <text:s/>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is Fernando Leite</text:p>
          </table:table-cell>
          <table:table-cell table:style-name="ce19" office:value-type="string" calcext:value-type="string">
            <text:p>Guardseg Vigilância e Segurança Eireli <text:s/>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fael Augusto de Oliveira Gregório</text:p>
          </table:table-cell>
          <table:table-cell table:style-name="ce19" office:value-type="string" calcext:value-type="string">
            <text:p>Guardseg Vigilância e Segurança Eireli <text:s/>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sária Soares Go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h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érgio José Calori Rodrigues</text:p>
          </table:table-cell>
          <table:table-cell table:style-name="ce19" office:value-type="string" calcext:value-type="string">
            <text:p>Guardseg Vigilância e Segurança Eireli <text:s/>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- PC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ndréia de Castro</text:p>
          </table:table-cell>
          <table:table-cell table:style-name="ce19" office:value-type="string" calcext:value-type="string">
            <text:p>Cape - Incorporadora de Serviços LTDA - EPP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ente de limpeza Insalubridade 200h</text:p>
          </table:table-cell>
          <table:table-cell table:style-name="ce51" office:value-type="string" calcext:value-type="string">
            <text:p>SJMG PNV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niel Cária Vieira Gabriel</text:p>
          </table:table-cell>
          <table:table-cell table:style-name="ce19" office:value-type="string" calcext:value-type="string">
            <text:p>Cape - Incorporadora de Serviços LTDA - EPP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com Acúmulo de zelador e acúmulo Lavador de carro 200h</text:p>
          </table:table-cell>
          <table:table-cell table:style-name="ce51" office:value-type="string" calcext:value-type="string">
            <text:p>SJMG PNV/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nata da Silva Lucas</text:p>
          </table:table-cell>
          <table:table-cell table:style-name="ce19" office:value-type="string" calcext:value-type="string">
            <text:p>Cape - Incorporadora de Serviços LTDA - EPP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ente de Limpeza <text:s/>com Acúmulo de Copeira 200h</text:p>
          </table:table-cell>
          <table:table-cell table:style-name="ce51" office:value-type="string" calcext:value-type="string">
            <text:p>SJMG PNV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go Vago</text:p>
          </table:table-cell>
          <table:table-cell table:style-name="ce19" office:value-type="string" calcext:value-type="string">
            <text:p>Cape - Incorporadora de Serviços LTDA - EPP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Judiciário com Acúmulo de Mensageiro 200h</text:p>
          </table:table-cell>
          <table:table-cell table:style-name="ce51" office:value-type="string" calcext:value-type="string">
            <text:p>SJMG PNV/Secre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andre Magno Ribeiro 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 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PNV/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er Andrade de Almeida 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 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PNV/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Hermani de Araújo Ferr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 </text:p>
          </table:table-cell>
          <table:table-cell table:style-name="ce38" office:value-type="string" calcext:value-type="string">
            <text:p>Vigilante 12x36 noturno</text:p>
          </table:table-cell>
          <table:table-cell table:style-name="ce51" office:value-type="string" calcext:value-type="string">
            <text:p>SJMG PNV/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uro Lúcio de Souza 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 </text:p>
          </table:table-cell>
          <table:table-cell table:style-name="ce38" office:value-type="string" calcext:value-type="string">
            <text:p>Vigilante 12x36 diurno</text:p>
          </table:table-cell>
          <table:table-cell table:style-name="ce51" office:value-type="string" calcext:value-type="string">
            <text:p>SJMG PNV/Portaria</text:p>
          </table:table-cell>
          <table:table-cell table:style-name="ce63" table:number-columns-repeated="16379"/>
        </table:table-row>
        <table:table-row table:style-name="ro5">
          <table:table-cell table:style-name="ce4" office:value-type="string" calcext:value-type="string">
            <text:p>Antônio Carlos Ferreir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iego Silva de Freita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amilo De Lelis Gonçalve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amilson Joaquim Dia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diurno 12x36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a Luiza Ferracioli Teobaldo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Auxiliar administrativo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avi Mozart de Abreu Silva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Auxiliar administrativo - 150h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Flávio Mauricio Raposo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Auxiliar de Manutenção Predial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éssica da Silva Rosa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Auxiliar administrativo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Norma Cátia da Cunha Silva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Servente de limpeza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ônia Maria Cesário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Copeira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ônia Maria de Oliveira</text:p>
          </table:table-cell>
          <table:table-cell table:style-name="ce18" office:value-type="string" calcext:value-type="string">
            <text:p>Elleven Comércio e Serviços Integrados Ltda.</text:p>
          </table:table-cell>
          <table:table-cell table:style-name="ce26" office:value-type="string" calcext:value-type="string">
            <text:p>30.081.833/0001-95</text:p>
          </table:table-cell>
          <table:table-cell table:style-name="ce37" office:value-type="string" calcext:value-type="string">
            <text:p>Servente de limpeza</text:p>
          </table:table-cell>
          <table:table-cell table:style-name="ce52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derson de Oliveira Silv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– 12 X 36 Noturno</text:p>
          </table:table-cell>
          <table:table-cell table:style-name="ce52" office:value-type="string" calcext:value-type="string">
            <text:p>SJMG - SJD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icardo Antônio Batist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– 12 X 36 Noturno</text:p>
          </table:table-cell>
          <table:table-cell table:style-name="ce52" office:value-type="string" calcext:value-type="string">
            <text:p>SJMG - SJD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Geordane Cassius de Aguiar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– 12 X 36 Diurno</text:p>
          </table:table-cell>
          <table:table-cell table:style-name="ce52" office:value-type="string" calcext:value-type="string">
            <text:p>SJMG - SJD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árcio Gomes Vieir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– 12 X 36 Diurno</text:p>
          </table:table-cell>
          <table:table-cell table:style-name="ce52" office:value-type="string" calcext:value-type="string">
            <text:p>SJMG - SJD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iliane Aparecida de Resende</text:p>
          </table:table-cell>
          <table:table-cell table:style-name="ce18" office:value-type="string" calcext:value-type="string">
            <text:p>Valor Empresa De Serviços Ltda</text:p>
          </table:table-cell>
          <table:table-cell table:style-name="ce26" office:value-type="string" calcext:value-type="string">
            <text:p>14.932.346/0001-32</text:p>
          </table:table-cell>
          <table:table-cell table:style-name="ce37" office:value-type="string" calcext:value-type="string">
            <text:p>Servente – 220 horas</text:p>
          </table:table-cell>
          <table:table-cell table:style-name="ce52" office:value-type="string" calcext:value-type="string">
            <text:p>SJMG - SJD - PortariaLimpeza e cop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audineia Aparecida Nunes</text:p>
          </table:table-cell>
          <table:table-cell table:style-name="ce18" office:value-type="string" calcext:value-type="string">
            <text:p>Valor Empresa De Serviços Ltda</text:p>
          </table:table-cell>
          <table:table-cell table:style-name="ce26" office:value-type="string" calcext:value-type="string">
            <text:p>14.932.346/0001-32</text:p>
          </table:table-cell>
          <table:table-cell table:style-name="ce37" office:value-type="string" calcext:value-type="string">
            <text:p>Servente – 220 horas</text:p>
          </table:table-cell>
          <table:table-cell table:style-name="ce52" office:value-type="string" calcext:value-type="string">
            <text:p>SJMG - SJD - Limpez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a Luiza Silva Mauad</text:p>
          </table:table-cell>
          <table:table-cell table:style-name="ce18" office:value-type="string" calcext:value-type="string">
            <text:p>Valor Empresa De Serviços Ltda</text:p>
          </table:table-cell>
          <table:table-cell table:style-name="ce26" office:value-type="string" calcext:value-type="string">
            <text:p>14.932.346/0001-32</text:p>
          </table:table-cell>
          <table:table-cell table:style-name="ce37" office:value-type="string" calcext:value-type="string">
            <text:p>Auxiliar Administrativo - 200 horas</text:p>
          </table:table-cell>
          <table:table-cell table:style-name="ce52" office:value-type="string" calcext:value-type="string">
            <text:p>SJMG - SJD - Secre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arice Rosa da Silva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</text:p>
          </table:table-cell>
          <table:table-cell table:style-name="ce37" office:value-type="string" calcext:value-type="string">
            <text:p>Servente 20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audia Elisa Pereira da Silva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</text:p>
          </table:table-cell>
          <table:table-cell table:style-name="ce37" office:value-type="string" calcext:value-type="string">
            <text:p>Auxiliar Admin. 20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aria Rita Neves Silveira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</text:p>
          </table:table-cell>
          <table:table-cell table:style-name="ce37" office:value-type="string" calcext:value-type="string">
            <text:p>Servente 20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Thaynara Cristiane Miguel 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</text:p>
          </table:table-cell>
          <table:table-cell table:style-name="ce37" office:value-type="string" calcext:value-type="string">
            <text:p>Auxiliar Admin. 20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urilo Marques dos Santos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</text:p>
          </table:table-cell>
          <table:table-cell table:style-name="ce37" office:value-type="string" calcext:value-type="string">
            <text:p>Auxiliar Admin. 20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Fabrício da Silva Dias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Fabrício Luís Francisco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ogério Santana da Mat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 h</text:p>
          </table:table-cell>
          <table:table-cell table:style-name="ce52" office:value-type="string" calcext:value-type="string">
            <text:p>SJMG – SS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drielle Cristina Ferreira dos Santos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Auxiliar Adminsitrativo 150h</text:p>
          </table:table-cell>
          <table:table-cell table:style-name="ce52" office:value-type="string" calcext:value-type="string">
            <text:p>SJMG - SL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amantha dos Santos Lima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Auxiliar Administrativo 150h</text:p>
          </table:table-cell>
          <table:table-cell table:style-name="ce52" office:value-type="string" calcext:value-type="string">
            <text:p>SJMG - SLA - <text:s/>SEXEC - 2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ênia Cristina de Paula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Copeira 200h</text:p>
          </table:table-cell>
          <table:table-cell table:style-name="ce52" office:value-type="string" calcext:value-type="string">
            <text:p>SJMG - SLA - Copa - Administrativ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enise Costa Silva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Servente 200h Insalubridade</text:p>
          </table:table-cell>
          <table:table-cell table:style-name="ce52" office:value-type="string" calcext:value-type="string">
            <text:p>SJMG - SLA - Secretaria/Administrativ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Ticiana Martins Alves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Servente 200h</text:p>
          </table:table-cell>
          <table:table-cell table:style-name="ce52" office:value-type="string" calcext:value-type="string">
            <text:p>SJMG - SLA - Secretaria/Administrativ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ennyffer Mendes Gonçalves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Auxiliar Administrativo 200h</text:p>
          </table:table-cell>
          <table:table-cell table:style-name="ce52" office:value-type="string" calcext:value-type="string">
            <text:p>SJMG - SLA-JEF 1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iene Lopes Castro Reis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Auxiliar Administrativo 200h</text:p>
          </table:table-cell>
          <table:table-cell table:style-name="ce52" office:value-type="string" calcext:value-type="string">
            <text:p>SJMG - SLA-SEPJU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Wesley Reis Ribeiro</text:p>
          </table:table-cell>
          <table:table-cell table:style-name="ce18" office:value-type="string" calcext:value-type="string">
            <text:p>Diretiva Patrimonial Ltda</text:p>
          </table:table-cell>
          <table:table-cell table:style-name="ce26" office:value-type="string" calcext:value-type="string">
            <text:p>03.363.962/0001-01</text:p>
          </table:table-cell>
          <table:table-cell table:style-name="ce37" office:value-type="string" calcext:value-type="string">
            <text:p>Zelador a/c lavador de carro 200h</text:p>
          </table:table-cell>
          <table:table-cell table:style-name="ce52" office:value-type="string" calcext:value-type="string">
            <text:p>SJMG - SLA - <text:s/>Administrativo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Vanessa da Silva Fernandes de Paula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 horas</text:p>
          </table:table-cell>
          <table:table-cell table:style-name="ce52" office:value-type="string" calcext:value-type="string">
            <text:p>SJMG - SLA - SESAP 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Patrícia Morais de Oliveira 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 x 36 diurno</text:p>
          </table:table-cell>
          <table:table-cell table:style-name="ce52" office:value-type="string" calcext:value-type="string">
            <text:p>SJMG - SLA - SESAP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osué Batista dos Santos</text:p>
          </table:table-cell>
          <table:table-cell table:style-name="ce19" office:value-type="string" calcext:value-type="string">
            <text:p>Guardseg Vigilancia E Seguranc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diurno</text:p>
          </table:table-cell>
          <table:table-cell table:style-name="ce51" office:value-type="string" calcext:value-type="string">
            <text:p>SJMG - SLA - SESAP - Por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limar Alves de Araújo</text:p>
          </table:table-cell>
          <table:table-cell table:style-name="ce19" office:value-type="string" calcext:value-type="string">
            <text:p>Atrativa Service Ltda</text:p>
          </table:table-cell>
          <table:table-cell table:style-name="ce27" office:value-type="string" calcext:value-type="string">
            <text:p>14.339.328/0001-41</text:p>
          </table:table-cell>
          <table:table-cell table:style-name="ce38" office:value-type="string" calcext:value-type="string">
            <text:p>Aux. Administrativo 200 h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ilson Rodrigues de Matos</text:p>
          </table:table-cell>
          <table:table-cell table:style-name="ce19" table:formula="of:=[.B624]" office:value-type="string" office:string-value="Atrativa Service Ltda" calcext:value-type="string">
            <text:p>Atrativa Service Ltda</text:p>
          </table:table-cell>
          <table:table-cell table:style-name="ce27" office:value-type="string" calcext:value-type="string">
            <text:p>14.339.328/0001-41</text:p>
          </table:table-cell>
          <table:table-cell table:style-name="ce38" office:value-type="string" calcext:value-type="string">
            <text:p>Aux. Judiciário 200 h</text:p>
          </table:table-cell>
          <table:table-cell table:style-name="ce51" table:formula="of:=[.E624]" office:value-type="string" office:string-value="SJMG - Teófilo Otoni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zinete de Sousa Barbosa</text:p>
          </table:table-cell>
          <table:table-cell table:style-name="ce19" table:formula="of:=[.B625]" office:value-type="string" office:string-value="Atrativa Service Ltda" calcext:value-type="string">
            <text:p>Atrativa Service Ltda</text:p>
          </table:table-cell>
          <table:table-cell table:style-name="ce27" office:value-type="string" calcext:value-type="string">
            <text:p>14.339.328/0001-41</text:p>
          </table:table-cell>
          <table:table-cell table:style-name="ce38" office:value-type="string" calcext:value-type="string">
            <text:p>Servente <text:s/>200 h</text:p>
          </table:table-cell>
          <table:table-cell table:style-name="ce51" table:formula="of:=[.E625]" office:value-type="string" office:string-value="SJMG - Teófilo Otoni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harley Ramalho dos Santos Barbosa</text:p>
          </table:table-cell>
          <table:table-cell table:style-name="ce19" office:value-type="string" calcext:value-type="string">
            <text:p>Atrativa Service Ltda</text:p>
          </table:table-cell>
          <table:table-cell table:style-name="ce27" office:value-type="string" calcext:value-type="string">
            <text:p>14.339.328/0001-41</text:p>
          </table:table-cell>
          <table:table-cell table:style-name="ce38" office:value-type="string" calcext:value-type="string">
            <text:p>Servente / Copeira 150 h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la Pinheiro Gomes</text:p>
          </table:table-cell>
          <table:table-cell table:style-name="ce19" office:value-type="string" calcext:value-type="string">
            <text:p>Atrativa Service Ltda</text:p>
          </table:table-cell>
          <table:table-cell table:style-name="ce27" office:value-type="string" calcext:value-type="string">
            <text:p>14.339.328/0001-41</text:p>
          </table:table-cell>
          <table:table-cell table:style-name="ce38" office:value-type="string" calcext:value-type="string">
            <text:p>Servente 150 h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rcelo Cardoso Ferreira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horas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aulo Pinheiro Gomes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220 h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ney Soares Gouvea</text:p>
          </table:table-cell>
          <table:table-cell table:style-name="ce19" office:value-type="string" calcext:value-type="string">
            <text:p>Guardseg Vigilância e Segurança Ltda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12 x 36 horas</text:p>
          </table:table-cell>
          <table:table-cell table:style-name="ce51" office:value-type="string" calcext:value-type="string">
            <text:p>SJMG - Teófilo Otoni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uarda Beatriz Dos Santo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3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velyn Batista de Azevedo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Núcleo de Práticas Restaurativas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abrício Gonçalves de Oliveir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Concilia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asmin Miranda Garcia da Silv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2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na Clara Martins Alve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1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Ádila Camila Soares Dias 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2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uís Eduardo Costa Camilo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Sepju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Matheus Spirandelli da Cunha Mende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3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ollyana de Deus Cost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1ª Vara Crimina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ebeca Costa Camilo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2ª Vara Cível e JEF Adjunt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Julyana Aparecida Flores Morgado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Concilia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ctoria Aparecida Silv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Recepçã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iviane Feliciano Santos 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Auxiliar Administrativo - 200hs</text:p>
          </table:table-cell>
          <table:table-cell table:style-name="ce51" office:value-type="string" calcext:value-type="string">
            <text:p>SSJ - Uberaba – NUSUB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idiene Beatriz Lim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c/ acúmulo de copeira- 200hs</text:p>
          </table:table-cell>
          <table:table-cell table:style-name="ce51" office:value-type="string" calcext:value-type="string">
            <text:p>SSJ - Uberaba – 1º Andar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ierre Rossi da Silv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Encarregado – 200hs</text:p>
          </table:table-cell>
          <table:table-cell table:style-name="ce51" office:value-type="string" calcext:value-type="string">
            <text:p>SSJ - Uberaba – 1º Andar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eidimar Lúcia Rosário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- 200hs</text:p>
          </table:table-cell>
          <table:table-cell table:style-name="ce51" office:value-type="string" calcext:value-type="string">
            <text:p>SSJ - Uberaba – Térre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osilda Cristina de Faria Alve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- 200hs</text:p>
          </table:table-cell>
          <table:table-cell table:style-name="ce51" office:value-type="string" calcext:value-type="string">
            <text:p>SSJ - Uberaba – 2º Andar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Lúcia Helena dos Santo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Insalubre – 200hs</text:p>
          </table:table-cell>
          <table:table-cell table:style-name="ce51" office:value-type="string" calcext:value-type="string">
            <text:p>SSJ - Uberaba – Térre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Tatiana da Silva Rodrigue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– 200hs</text:p>
          </table:table-cell>
          <table:table-cell table:style-name="ce51" office:value-type="string" calcext:value-type="string">
            <text:p>SSJ - Uberaba – 3º Andar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Isadora Siqueira Silv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– 200hs</text:p>
          </table:table-cell>
          <table:table-cell table:style-name="ce51" office:value-type="string" calcext:value-type="string">
            <text:p>SSJ - Uberaba – Subsol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âmara Ferreira Dia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Serviços Gerais c/ acúmulo de jardineiro - 200hs</text:p>
          </table:table-cell>
          <table:table-cell table:style-name="ce51" office:value-type="string" calcext:value-type="string">
            <text:p>SSJ - Uberaba – Subsol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x Vitor Pereira Santos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Zelador c/ acúmulo de lavador de carros - 200hs</text:p>
          </table:table-cell>
          <table:table-cell table:style-name="ce51" office:value-type="string" calcext:value-type="string">
            <text:p>SSJ - Uberaba – 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nilo Ferreira Fraga</text:p>
          </table:table-cell>
          <table:table-cell table:style-name="ce19" office:value-type="string" calcext:value-type="string">
            <text:p>Cape Incorporadora de Serviços LTDA</text:p>
          </table:table-cell>
          <table:table-cell table:style-name="ce27" office:value-type="string" calcext:value-type="string">
            <text:p>15.312.517/0001-93</text:p>
          </table:table-cell>
          <table:table-cell table:style-name="ce38" office:value-type="string" calcext:value-type="string">
            <text:p>Zelador c/ acúmulo de lavador de carros - 200hs</text:p>
          </table:table-cell>
          <table:table-cell table:style-name="ce51" office:value-type="string" calcext:value-type="string">
            <text:p>SSJ - Uberaba – Subsolo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andra Márcia Rodrigue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horas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Vaner do Nascimento Filh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horas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udson Miranda Corre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horas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aully Gonçalves Teixei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44 horas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Pedro Donizete Cintr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NOTURNO</text:p>
          </table:table-cell>
          <table:table-cell table:style-name="ce51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Ricardo José de Araúj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NOTURNO</text:p>
          </table:table-cell>
          <table:table-cell table:style-name="ce51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Edwaldo Pereira Borges Junior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abriel Souza Araúj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Dagoberto José da Silva Neto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Carlos Henrique Ferreira dos Santos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Fausto Laureano da Silv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Thiago Luiz de Sousa</text:p>
          </table:table-cell>
          <table:table-cell table:style-name="ce19" office:value-type="string" calcext:value-type="string">
            <text:p>Guardseg Vigilância e Segurança Eireli</text:p>
          </table:table-cell>
          <table:table-cell table:style-name="ce27" office:value-type="string" calcext:value-type="string">
            <text:p>05.891.583/0001-01</text:p>
          </table:table-cell>
          <table:table-cell table:style-name="ce38" office:value-type="string" calcext:value-type="string">
            <text:p>Vigilante - 12 x 36hs – DIURNO</text:p>
          </table:table-cell>
          <table:table-cell table:style-name="ce51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driana Marques Morais</text:p>
          </table:table-cell>
          <table:table-cell table:style-name="ce19" office:value-type="string" calcext:value-type="string">
            <text:p>Gelu Serviços de Divulgação de Marcas e Imagens LTDA  </text:p>
          </table:table-cell>
          <table:table-cell table:style-name="ce27" office:value-type="string" calcext:value-type="string">
            <text:p>05.417.003/0001-49</text:p>
          </table:table-cell>
          <table:table-cell table:style-name="ce38" office:value-type="string" calcext:value-type="string">
            <text:p>Servente 200 horas</text:p>
          </table:table-cell>
          <table:table-cell table:style-name="ce51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cione Garcia da Silva</text:p>
          </table:table-cell>
          <table:table-cell table:style-name="ce19" office:value-type="string" calcext:value-type="string">
            <text:p>Gelu Serviços de Divulgação de Marcas e Imagens LTDA  </text:p>
          </table:table-cell>
          <table:table-cell table:style-name="ce27" office:value-type="string" calcext:value-type="string">
            <text:p>05.417.003/0001-49</text:p>
          </table:table-cell>
          <table:table-cell table:style-name="ce38" office:value-type="string" calcext:value-type="string">
            <text:p>Servente 200 horas</text:p>
          </table:table-cell>
          <table:table-cell table:style-name="ce51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Alessandra Regina Silva</text:p>
          </table:table-cell>
          <table:table-cell table:style-name="ce19" office:value-type="string" calcext:value-type="string">
            <text:p>Gelu Serviços de Divulgação de Marcas e Imagens LTDA  </text:p>
          </table:table-cell>
          <table:table-cell table:style-name="ce27" office:value-type="string" calcext:value-type="string">
            <text:p>05.417.003/0001-49</text:p>
          </table:table-cell>
          <table:table-cell table:style-name="ce38" office:value-type="string" calcext:value-type="string">
            <text:p>Assistente Administrativo 150h</text:p>
          </table:table-cell>
          <table:table-cell table:style-name="ce51" office:value-type="string" calcext:value-type="string">
            <text:p>SSJ Uberlândia - 2ª Var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a Clara Moura Pereir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SEPJU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Beatriz Santos Brag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Camila Carreiro Alves dos Rei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200h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4">
          <table:table-cell table:style-name="ce4" office:value-type="string" calcext:value-type="string">
            <text:p>Celso André Estevam Luiz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Clarete Aparecida Ferreira Lope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Encarregada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Cristine Maggiore Soares dos Santos Costa de Oliveir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Limpador de vidros 200h</text:p>
          </table:table-cell>
          <table:table-cell table:style-name="ce52" office:value-type="string" calcext:value-type="string">
            <text:p>SSJ Uberlândia - Nuc. Conciliação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Giovanna de Araújo Marque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Isabel Cristina da Silva Nascimento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3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Isabela Carolina Gonçalves Pereir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Jessica Moura Cabral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200h</text:p>
          </table:table-cell>
          <table:table-cell table:style-name="ce52" office:value-type="string" calcext:value-type="string">
            <text:p>SSJ Uberlândia - Nuc. Conciliação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Jhennifer Ribeiro Mateu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5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Júlia Martins Fonsec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Turma Recursal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Kiria Samanta Barbosa Pire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Laura Estefane Rodrigues da Silva Prado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Lucia Aparecida Silv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Recepcionista 15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Marcia Helena Ferreira Nascimento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Maria Abadia Silva Cardoso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Maria Aparecida Silva de Freitas 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Maria Sueli Duarte Albuquerque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4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Mikelly Neves de Souza Ros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200h</text:p>
          </table:table-cell>
          <table:table-cell table:style-name="ce52" office:value-type="string" calcext:value-type="string">
            <text:p>SSJ Uberlândia - 1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Rayton Pereira da Costa 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Zelador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Richard Bartolommeu Querino Araujo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1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Rosangela Ramos Tinoco Mot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Copeira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Rose Mary Marques Moraes Silv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Thainara Stefani Reis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Recepcionista 15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Thiago Souza Bess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Assistente Administrativo 150h</text:p>
          </table:table-cell>
          <table:table-cell table:style-name="ce52" office:value-type="string" calcext:value-type="string">
            <text:p>SSJ Uberlândia - 1ª Vara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Vilma Pereira Veiga</text:p>
          </table:table-cell>
          <table:table-cell table:style-name="ce18" office:value-type="string" calcext:value-type="string">
            <text:p>Gelu Serviços de Divulgação de Marcas e Imagens LTDA  </text:p>
          </table:table-cell>
          <table:table-cell table:style-name="ce26" office:value-type="string" calcext:value-type="string">
            <text:p>05.417.003/0001-49</text:p>
          </table:table-cell>
          <table:table-cell table:style-name="ce37" office:value-type="string" calcext:value-type="string">
            <text:p>Servente 200 hora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5"/>
          <table:table-cell table:style-name="ce62"/>
          <table:table-cell table:style-name="ce65" table:number-columns-repeated="16377"/>
        </table:table-row>
        <table:table-row table:style-name="ro1">
          <table:table-cell table:style-name="ce4" office:value-type="string" calcext:value-type="string">
            <text:p>Aline Soares da Cost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220 h / mês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Ermes Henrique da Silva 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not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Helinton de Paiva Caetano 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not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ilian Franca Sousa Neri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ineker Van Basten Zeller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iz Carlos Domingos da Silv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not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arcos Vinicius dos Santo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not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ichelle Marques da Silv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Vinicius Gonçalves Ros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- 12x36 diurno</text:p>
          </table:table-cell>
          <table:table-cell table:style-name="ce52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Fernando Assis dos Reis</text:p>
          </table:table-cell>
          <table:table-cell table:style-name="ce18" office:value-type="string" calcext:value-type="string">
            <text:p>Trabiserv Gestão Empresarial LTDA</text:p>
          </table:table-cell>
          <table:table-cell table:style-name="ce26" office:value-type="string" calcext:value-type="string">
            <text:p>09.529.872/0001-16</text:p>
          </table:table-cell>
          <table:table-cell table:style-name="ce37" office:value-type="string" calcext:value-type="string">
            <text:p>Zelador - 150 h</text:p>
          </table:table-cell>
          <table:table-cell table:style-name="ce52" office:value-type="string" calcext:value-type="string">
            <text:p>SJMG - UNI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Ilma das Graças de Sousa</text:p>
          </table:table-cell>
          <table:table-cell table:style-name="ce18" office:value-type="string" calcext:value-type="string">
            <text:p>Trabiserv Gestão Empresarial LTDA</text:p>
          </table:table-cell>
          <table:table-cell table:style-name="ce26" office:value-type="string" calcext:value-type="string">
            <text:p>09.529.872/0001-16</text:p>
          </table:table-cell>
          <table:table-cell table:style-name="ce37" office:value-type="string" calcext:value-type="string">
            <text:p>Auxiliar Administrativo - 150 h</text:p>
          </table:table-cell>
          <table:table-cell table:style-name="ce52" office:value-type="string" calcext:value-type="string">
            <text:p>SJMG - UNI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orena Tayse Araujo Sousa</text:p>
          </table:table-cell>
          <table:table-cell table:style-name="ce18" office:value-type="string" calcext:value-type="string">
            <text:p>Trabiserv Gestão Empresarial LTDA</text:p>
          </table:table-cell>
          <table:table-cell table:style-name="ce26" office:value-type="string" calcext:value-type="string">
            <text:p>09.529.872/0001-16</text:p>
          </table:table-cell>
          <table:table-cell table:style-name="ce37" office:value-type="string" calcext:value-type="string">
            <text:p>Auxiliar Administrativo - 150 h</text:p>
          </table:table-cell>
          <table:table-cell table:style-name="ce52" office:value-type="string" calcext:value-type="string">
            <text:p>SJMG - UNI Sesap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enata Pereira de Jesus</text:p>
          </table:table-cell>
          <table:table-cell table:style-name="ce18" office:value-type="string" calcext:value-type="string">
            <text:p>Trabiserv Gestão Empresarial LTDA</text:p>
          </table:table-cell>
          <table:table-cell table:style-name="ce26" office:value-type="string" calcext:value-type="string">
            <text:p>09.529.872/0001-16</text:p>
          </table:table-cell>
          <table:table-cell table:style-name="ce37" office:value-type="string" calcext:value-type="string">
            <text:p>Servente/Insalub. - 150 h / 40%</text:p>
          </table:table-cell>
          <table:table-cell table:style-name="ce52" office:value-type="string" calcext:value-type="string">
            <text:p>SJMG - UNI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Versiana de Souza Pereira</text:p>
          </table:table-cell>
          <table:table-cell table:style-name="ce18" office:value-type="string" calcext:value-type="string">
            <text:p>Trabiserv Gestão Empresarial LTDA</text:p>
          </table:table-cell>
          <table:table-cell table:style-name="ce26" office:value-type="string" calcext:value-type="string">
            <text:p>09.529.872/0001-16</text:p>
          </table:table-cell>
          <table:table-cell table:style-name="ce37" office:value-type="string" calcext:value-type="string">
            <text:p>Servente/Copeira - 200 h</text:p>
          </table:table-cell>
          <table:table-cell table:style-name="ce52" office:value-type="string" calcext:value-type="string">
            <text:p>SJMG - UNI - Cop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dre Luiz Teixeira Paz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 h - Diurno</text:p>
          </table:table-cell>
          <table:table-cell table:style-name="ce52" office:value-type="string" calcext:value-type="string">
            <text:p>SJMG - UNI <text:s/>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ose Geraldo de Sousa Borges</text:p>
          </table:table-cell>
          <table:table-cell table:style-name="ce18" office:value-type="string" calcext:value-type="string">
            <text:p>Guardseg Vigilancia E Seguranc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 h - Diurno</text:p>
          </table:table-cell>
          <table:table-cell table:style-name="ce52" office:value-type="string" calcext:value-type="string">
            <text:p>SJMG - UNI <text:s/>-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Bruno Avelar da Silva Souza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Auxiliar Judiciário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ristina Pedro Flausino 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Servente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enice Dominguette Sanches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Servente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Isabela Caroline Braga Eva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Auxiliar Judiciário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y Kelly Estevam Peret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Servente/copeira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irian Braga Eva 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Servente 150h insalubre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ubens Evaldo de Oliveira 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Zelador 22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Venina Aparecida Freitas</text:p>
          </table:table-cell>
          <table:table-cell table:style-name="ce18" office:value-type="string" calcext:value-type="string">
            <text:p>Soluções Facilities Ltda</text:p>
          </table:table-cell>
          <table:table-cell table:style-name="ce26" office:value-type="string" calcext:value-type="string">
            <text:p>21.816.728/0001-66</text:p>
          </table:table-cell>
          <table:table-cell table:style-name="ce37" office:value-type="string" calcext:value-type="string">
            <text:p>Servente 15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David Santana Bernarde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air Felipe do Nascimento <text:s/>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Sebastião Grasiani da Silv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h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lley Juliano Ramos Alve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 x 36 diurno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Jefferson Aparecido Basílio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 x 36 diurno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Kênio Ferreira da Silv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 x 36 noturno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Ronan César Silva Nunes <text:s/>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 x 36 noturno</text:p>
          </table:table-cell>
          <table:table-cell table:style-name="ce52" office:value-type="string" calcext:value-type="string">
            <text:p>SJMG - VG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Elias Barbos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 diurno</text:p>
          </table:table-cell>
          <table:table-cell table:style-name="ce52" office:value-type="string" calcext:value-type="string">
            <text:p>SJMG - VCS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Luciano Gomes dos Santos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12x36 diurno</text:p>
          </table:table-cell>
          <table:table-cell table:style-name="ce52" office:value-type="string" calcext:value-type="string">
            <text:p>SJMG - VCS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Maria Antônia de Sena</text:p>
          </table:table-cell>
          <table:table-cell table:style-name="ce18" office:value-type="string" calcext:value-type="string">
            <text:p>Guardseg Vigilância e Segurança Eireli</text:p>
          </table:table-cell>
          <table:table-cell table:style-name="ce26" office:value-type="string" calcext:value-type="string">
            <text:p>05.891.583/0001-01</text:p>
          </table:table-cell>
          <table:table-cell table:style-name="ce37" office:value-type="string" calcext:value-type="string">
            <text:p>vigilante 220h</text:p>
          </table:table-cell>
          <table:table-cell table:style-name="ce52" office:value-type="string" calcext:value-type="string">
            <text:p>SJMG - VCS Por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Anna Cecylia Chaves Dias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 </text:p>
          </table:table-cell>
          <table:table-cell table:style-name="ce37" office:value-type="string" calcext:value-type="string">
            <text:p>Aux Administrativo 200h</text:p>
          </table:table-cell>
          <table:table-cell table:style-name="ce52" office:value-type="string" calcext:value-type="string">
            <text:p>SJMG - VCS Secretaria</text:p>
          </table:table-cell>
          <table:table-cell table:style-name="ce63" table:number-columns-repeated="16379"/>
        </table:table-row>
        <table:table-row table:style-name="ro1">
          <table:table-cell table:style-name="ce4" office:value-type="string" calcext:value-type="string">
            <text:p>Claudete Cristina Sales de Jesus Lopes</text:p>
          </table:table-cell>
          <table:table-cell table:style-name="ce18" office:value-type="string" calcext:value-type="string">
            <text:p>ALL SERVICES LTDA</text:p>
          </table:table-cell>
          <table:table-cell table:style-name="ce26" office:value-type="string" calcext:value-type="string">
            <text:p>41.837.904/0001-53 </text:p>
          </table:table-cell>
          <table:table-cell table:style-name="ce37" office:value-type="string" calcext:value-type="string">
            <text:p>servente/insalub 200h</text:p>
          </table:table-cell>
          <table:table-cell table:style-name="ce52" office:value-type="string" calcext:value-type="string">
            <text:p>SJMG - VCS Limpeza e Cop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Geraldo Henrique Mau</text:p>
          </table:table-cell>
          <table:table-cell table:style-name="ce19" office:value-type="string" calcext:value-type="string">
            <text:p>ALL SERVICES LTDA</text:p>
          </table:table-cell>
          <table:table-cell table:style-name="ce27" office:value-type="string" calcext:value-type="string">
            <text:p>41.837.904/0001-53 </text:p>
          </table:table-cell>
          <table:table-cell table:style-name="ce38" office:value-type="string" calcext:value-type="string">
            <text:p>Aux Administrativo 200h</text:p>
          </table:table-cell>
          <table:table-cell table:style-name="ce51" office:value-type="string" calcext:value-type="string">
            <text:p>SJMG - VCS Secretaria</text:p>
          </table:table-cell>
          <table:table-cell table:style-name="ce63" table:number-columns-repeated="16379"/>
        </table:table-row>
        <table:table-row table:style-name="ro1">
          <table:table-cell table:style-name="ce5" office:value-type="string" calcext:value-type="string">
            <text:p>Sônia Lopes Alves dos Santos</text:p>
          </table:table-cell>
          <table:table-cell table:style-name="ce19" office:value-type="string" calcext:value-type="string">
            <text:p>ALL SERVICES LTDA</text:p>
          </table:table-cell>
          <table:table-cell table:style-name="ce27" office:value-type="string" calcext:value-type="string">
            <text:p>41.837.904/0001-53 </text:p>
          </table:table-cell>
          <table:table-cell table:style-name="ce38" office:value-type="string" calcext:value-type="string">
            <text:p>servente/copa 200h</text:p>
          </table:table-cell>
          <table:table-cell table:style-name="ce51" office:value-type="string" calcext:value-type="string">
            <text:p>SJMG - VCS Limpeza e Copa</text:p>
          </table:table-cell>
          <table:table-cell table:style-name="ce63" table:number-columns-repeated="16379"/>
        </table:table-row>
        <table:table-row table:style-name="ro1">
          <table:table-cell table:style-name="ce6" office:value-type="string" calcext:value-type="string" table:number-columns-spanned="4" table:number-rows-spanned="1">
            <text:p>TOTAL DE PROFISSIONAIS TERCEIRIZADOS</text:p>
          </table:table-cell>
          <table:covered-table-cell table:number-columns-repeated="3" table:style-name="ce6"/>
          <table:table-cell table:style-name="ce8" office:value-type="float" office:value="730" calcext:value-type="float">
            <text:p>730</text:p>
          </table:table-cell>
          <table:table-cell table:style-name="ce63" table:number-columns-repeated="16379"/>
        </table:table-row>
        <table:table-row table:style-name="ro1">
          <table:table-cell table:style-name="ce7"/>
          <table:table-cell table:style-name="ce20"/>
          <table:table-cell table:style-name="ce28"/>
          <table:table-cell table:style-name="ce7"/>
          <table:table-cell table:style-name="ce14"/>
          <table:table-cell table:style-name="ce63" table:number-columns-repeated="16379"/>
        </table:table-row>
        <table:table-row table:style-name="ro1">
          <table:table-cell table:style-name="ce8" office:value-type="string" calcext:value-type="string" table:number-columns-spanned="5" table:number-rows-spanned="1">
            <text:p>PROFISSIONAIS SUBSTITUTOS</text:p>
          </table:table-cell>
          <table:covered-table-cell table:number-columns-repeated="4" table:style-name="ce8"/>
          <table:table-cell table:style-name="ce63" table:number-columns-repeated="16379"/>
        </table:table-row>
        <table:table-row table:style-name="ro3">
          <table:table-cell table:style-name="ce9" office:value-type="string" calcext:value-type="string">
            <text:p>Felipe Fernandes Ferraz</text:p>
          </table:table-cell>
          <table:table-cell table:style-name="ce10" office:value-type="string" calcext:value-type="string">
            <text:p>G&amp;E Serviços Terceirizados LTDA</text:p>
          </table:table-cell>
          <table:table-cell table:style-name="ce29" office:value-type="string" calcext:value-type="string">
            <text:p>08.744.139/0001-51</text:p>
          </table:table-cell>
          <table:table-cell table:style-name="ce39" office:value-type="string" calcext:value-type="string">
            <text:p>Atendente – Auxiliar Administrativo I</text:p>
          </table:table-cell>
          <table:table-cell table:style-name="ce53" office:value-type="string" calcext:value-type="string">
            <text:p>BHZ – CENTRAL DE ATENDIMENTO</text:p>
          </table:table-cell>
          <table:table-cell table:style-name="ce63" table:number-columns-repeated="16379"/>
        </table:table-row>
        <table:table-row table:style-name="ro6">
          <table:table-cell table:style-name="ce9" office:value-type="string" calcext:value-type="string">
            <text:p>Izabela Eduarda de Jesus Santos</text:p>
          </table:table-cell>
          <table:table-cell table:style-name="ce10" office:value-type="string" calcext:value-type="string">
            <text:p>G&amp;E Serviços Terceirizados LTDA</text:p>
          </table:table-cell>
          <table:table-cell table:style-name="ce29" office:value-type="string" calcext:value-type="string">
            <text:p>08.744.139/0001-51</text:p>
          </table:table-cell>
          <table:table-cell table:style-name="ce40" office:value-type="string" calcext:value-type="string">
            <text:p>Auxiliar Administrativo II</text:p>
          </table:table-cell>
          <table:table-cell table:style-name="ce53" office:value-type="string" calcext:value-type="string">
            <text:p>BHZ – GAB DR EDILSON VITORELLI </text:p>
          </table:table-cell>
          <table:table-cell table:style-name="ce63" table:number-columns-repeated="16379"/>
        </table:table-row>
        <table:table-row table:style-name="ro4">
          <table:table-cell table:style-name="ce9" office:value-type="string" calcext:value-type="string">
            <text:p>Stephanie Eura Belli Rodrigues</text:p>
          </table:table-cell>
          <table:table-cell table:style-name="ce10" office:value-type="string" calcext:value-type="string">
            <text:p>G&amp;E Serviços Terceirizados LTDA</text:p>
          </table:table-cell>
          <table:table-cell table:style-name="ce29" office:value-type="string" calcext:value-type="string">
            <text:p>08.744.139/0001-51</text:p>
          </table:table-cell>
          <table:table-cell table:style-name="ce39" office:value-type="string" calcext:value-type="string">
            <text:p>Auxiliar Administrativo II e I</text:p>
          </table:table-cell>
          <table:table-cell table:style-name="ce53" office:value-type="string" calcext:value-type="string">
            <text:p>BHZ – CEDIJ/ SUADM</text:p>
          </table:table-cell>
          <table:table-cell table:style-name="ce63" table:number-columns-repeated="16379"/>
        </table:table-row>
        <table:table-row table:style-name="ro2">
          <table:table-cell table:style-name="ce9" office:value-type="string" calcext:value-type="string">
            <text:p>Luiza Medeiros Soares</text:p>
          </table:table-cell>
          <table:table-cell table:style-name="ce10" office:value-type="string" calcext:value-type="string">
            <text:p>G&amp;E Serviços Terceirizados LTDA</text:p>
          </table:table-cell>
          <table:table-cell table:style-name="ce29" office:value-type="string" calcext:value-type="string">
            <text:p>08.744.139/0001-51</text:p>
          </table:table-cell>
          <table:table-cell table:style-name="ce39" office:value-type="string" calcext:value-type="string">
            <text:p>Auxiliar Administrativo I – Atendente </text:p>
          </table:table-cell>
          <table:table-cell table:style-name="ce53" office:value-type="string" calcext:value-type="string">
            <text:p>BHZ – NUCAJ/ SUADM </text:p>
          </table:table-cell>
          <table:table-cell table:style-name="ce63" table:number-columns-repeated="16379"/>
        </table:table-row>
        <table:table-row table:style-name="ro3">
          <table:table-cell table:style-name="ce9" office:value-type="string" calcext:value-type="string">
            <text:p>Ana Eloíza Santos Souz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150h 40%</text:p>
          </table:table-cell>
          <table:table-cell table:style-name="ce53" office:value-type="string" calcext:value-type="string">
            <text:p>AFP: Banheiros públicos</text:p>
          </table:table-cell>
          <table:table-cell table:style-name="ce63" table:number-columns-repeated="16379"/>
        </table:table-row>
        <table:table-row table:style-name="ro3">
          <table:table-cell table:style-name="ce9" office:value-type="string" calcext:value-type="string">
            <text:p>Ana Clara Dias Ventur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150h, Servente 200h</text:p>
          </table:table-cell>
          <table:table-cell table:style-name="ce53" office:value-type="string" calcext:value-type="string">
            <text:p>AFP: Externos e garagens, 12º andar/ ERA: 7º andar/ ODC: 10º, 12º andar/ Galpão</text:p>
          </table:table-cell>
          <table:table-cell table:style-name="ce63" table:number-columns-repeated="16379"/>
        </table:table-row>
        <table:table-row table:style-name="ro7">
          <table:table-cell table:style-name="ce9" office:value-type="string" calcext:value-type="string">
            <text:p>Celmo Batista Barbos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Auxiliar manutenção predial (telefonia)</text:p>
          </table:table-cell>
          <table:table-cell table:style-name="ce53" office:value-type="string" calcext:value-type="string">
            <text:p>SECAM</text:p>
          </table:table-cell>
          <table:table-cell table:style-name="ce63" table:number-columns-repeated="16379"/>
        </table:table-row>
        <table:table-row table:style-name="ro3">
          <table:table-cell table:style-name="ce9" office:value-type="string" calcext:value-type="string">
            <text:p>Maria de Fátima Sant'an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200h</text:p>
          </table:table-cell>
          <table:table-cell table:style-name="ce53" office:value-type="string" calcext:value-type="string">
            <text:p>ERA: 12º andar</text:p>
          </table:table-cell>
          <table:table-cell table:number-columns-repeated="16379"/>
        </table:table-row>
        <table:table-row table:style-name="ro2">
          <table:table-cell table:style-name="ce9" office:value-type="string" calcext:value-type="string">
            <text:p>Marina de Oliveir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150h, Servente 200h</text:p>
          </table:table-cell>
          <table:table-cell table:style-name="ce53" office:value-type="string" calcext:value-type="string">
            <text:p>AFP: Externos e garagens/ ERA: 12º andar/ ODC: 5º, 16º, 3º, 10º andar/ Galpão</text:p>
          </table:table-cell>
          <table:table-cell table:number-columns-repeated="16379"/>
        </table:table-row>
        <table:table-row table:style-name="ro2">
          <table:table-cell table:style-name="ce9" office:value-type="string" calcext:value-type="string">
            <text:p>Patrícia Miriam de Souza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200h, Servente 150h</text:p>
          </table:table-cell>
          <table:table-cell table:style-name="ce53" office:value-type="string" calcext:value-type="string">
            <text:p>AFP: 10º andar/ ERA: Recepção e vestiários, 12º andar/ ODC: 10º andar/ Galpão</text:p>
          </table:table-cell>
          <table:table-cell table:number-columns-repeated="16379"/>
        </table:table-row>
        <table:table-row table:style-name="ro8">
          <table:table-cell table:style-name="ce9" office:value-type="string" calcext:value-type="string">
            <text:p>Reilane Nunes da Silva Martiniano de Pinho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200h, Servente 150h</text:p>
          </table:table-cell>
          <table:table-cell table:style-name="ce53" office:value-type="string" calcext:value-type="string">
            <text:p>AFP: 9º andar/ ERA: Pilotis, 2º andar/ ODC: 16º andar/ Galpão</text:p>
          </table:table-cell>
          <table:table-cell table:number-columns-repeated="16379"/>
        </table:table-row>
        <table:table-row table:style-name="ro8">
          <table:table-cell table:style-name="ce9" office:value-type="string" calcext:value-type="string">
            <text:p>Thamiris Franciele Oliveira De Jesus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150h 40%</text:p>
          </table:table-cell>
          <table:table-cell table:style-name="ce53" office:value-type="string" calcext:value-type="string">
            <text:p>ERA: Banheiros públicos</text:p>
          </table:table-cell>
          <table:table-cell table:number-columns-repeated="16379"/>
        </table:table-row>
        <table:table-row table:style-name="ro8">
          <table:table-cell table:style-name="ce9" office:value-type="string" calcext:value-type="string">
            <text:p>Willian dos Santos 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29" office:value-type="string" calcext:value-type="string">
            <text:p>05.670.070/0001-81</text:p>
          </table:table-cell>
          <table:table-cell table:style-name="ce39" office:value-type="string" calcext:value-type="string">
            <text:p>Servente 150h, Servente 200h</text:p>
          </table:table-cell>
          <table:table-cell table:style-name="ce53" office:value-type="string" calcext:value-type="string">
            <text:p><text:s/>ERA: Recepção e vestiários/ ODC: Loja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Erlon Acacio Sou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Cleiton Ferreira de Sou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Jose Kaique Portilh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 H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Erlon Acacio Sou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Amauri Texeira Ros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Erlon Acacio Sou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Amauri Texeira Ros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anderson Pereira de Almeid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D</text:p>
          </table:table-cell>
          <table:table-cell table:style-name="ce53" office:value-type="string" calcext:value-type="string">
            <text:p>SJMG - BH / ED. AFP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elligton Fernandes de Oliveir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D</text:p>
          </table:table-cell>
          <table:table-cell table:style-name="ce53" office:value-type="string" calcext:value-type="string">
            <text:p>SJMG - BH / ED. ERA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illiam José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H</text:p>
          </table:table-cell>
          <table:table-cell table:style-name="ce53" office:value-type="string" calcext:value-type="string">
            <text:p>SJMG - BH / ED. ERA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Adeilson dos Santos Mel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H</text:p>
          </table:table-cell>
          <table:table-cell table:style-name="ce53" office:value-type="string" calcext:value-type="string">
            <text:p>SJMG - BH / ED. ERA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elligton Fernandes de Oliveir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D</text:p>
          </table:table-cell>
          <table:table-cell table:style-name="ce53" office:value-type="string" calcext:value-type="string">
            <text:p>SJMG - BH / ED. ERA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ellington Pereira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ERA 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William Matos de Mel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 H</text:p>
          </table:table-cell>
          <table:table-cell table:style-name="ce53" office:value-type="string" calcext:value-type="string">
            <text:p>SJMG - BH / ED. ODC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Samuel Davi Pires Campos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H</text:p>
          </table:table-cell>
          <table:table-cell table:style-name="ce53" office:value-type="string" calcext:value-type="string">
            <text:p>SJMG - BH / ED. ODC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Natalia Grazielle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 H</text:p>
          </table:table-cell>
          <table:table-cell table:style-name="ce53" office:value-type="string" calcext:value-type="string">
            <text:p>SJMG - BH / ED. ODC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Simone Pereira dos Santo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 h</text:p>
          </table:table-cell>
          <table:table-cell table:style-name="ce53" office:value-type="string" calcext:value-type="string">
            <text:p>SJMG - BH / ED. ODC</text:p>
          </table:table-cell>
          <table:table-cell table:number-columns-repeated="16379"/>
        </table:table-row>
        <table:table-row table:style-name="ro8">
          <table:table-cell table:style-name="ce10" office:value-type="string" calcext:value-type="string">
            <text:p>Jose Kaique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N</text:p>
          </table:table-cell>
          <table:table-cell table:style-name="ce53" office:value-type="string" calcext:value-type="string">
            <text:p>SJMG - BH / ED. ODC</text:p>
          </table:table-cell>
          <table:table-cell table:number-columns-repeated="16379"/>
        </table:table-row>
        <table:table-row table:style-name="ro1">
          <table:table-cell table:style-name="ce9" office:value-type="string" calcext:value-type="string">
            <text:p>Leandro Rodrig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D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Adriano Rodrigues Campo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44 H 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Marilia Santos Mour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12x36 D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Adeilton Costa de Sol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12x36 N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Leandro Rodrig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12x36 D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Adeilsom dos Santos Mel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12X36 N</text:p>
          </table:table-cell>
          <table:table-cell table:style-name="ce53" office:value-type="string" calcext:value-type="string">
            <text:p>SJMG - BH / ED. ODC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Davidson de Oliveira Alves</text:p>
          </table:table-cell>
          <table:table-cell table:style-name="ce21" office:value-type="string" calcext:value-type="string">
            <text:p>Guardseg Vigilância e Segurança Eireli</text:p>
          </table:table-cell>
          <table:table-cell table:style-name="ce21" office:value-type="string" calcext:value-type="string">
            <text:p>05.891.583/0001-01</text:p>
          </table:table-cell>
          <table:table-cell table:style-name="ce42" office:value-type="string" calcext:value-type="string">
            <text:p>Vigilante 12x36 diurno</text:p>
          </table:table-cell>
          <table:table-cell table:style-name="ce54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Igor Lucas de Medeiros Lima</text:p>
          </table:table-cell>
          <table:table-cell table:style-name="ce21" office:value-type="string" calcext:value-type="string">
            <text:p>Guardseg Vigilância e Segurança Eireli</text:p>
          </table:table-cell>
          <table:table-cell table:style-name="ce21" office:value-type="string" calcext:value-type="string">
            <text:p>05.891.583/0001-01</text:p>
          </table:table-cell>
          <table:table-cell table:style-name="ce42" office:value-type="string" calcext:value-type="string">
            <text:p>Vigilante 12x36 diurno e noturno</text:p>
          </table:table-cell>
          <table:table-cell table:style-name="ce54" office:value-type="string" calcext:value-type="string">
            <text:p>SJMG-GVS-Portari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Jaderson Diego Lope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- 12 x 36 noturno</text:p>
          </table:table-cell>
          <table:table-cell table:style-name="ce53" office:value-type="string" calcext:value-type="string">
            <text:p>SJMG - JFA - Nusub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Gustavo Henrique de Mato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- 12 x 36 – diurno</text:p>
          </table:table-cell>
          <table:table-cell table:style-name="ce53" office:value-type="string" calcext:value-type="string">
            <text:p>SJMG - JFA - Nusub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Fabio Vitor Mirioreli araujo</text:p>
          </table:table-cell>
          <table:table-cell table:style-name="ce10" office:value-type="string" calcext:value-type="string">
            <text:p>Conexão Serviços Públicos e Construções Ltda.</text:p>
          </table:table-cell>
          <table:table-cell table:style-name="ce29" office:value-type="string" calcext:value-type="string">
            <text:p>26.279.808/0001-43</text:p>
          </table:table-cell>
          <table:table-cell table:style-name="ce41" office:value-type="string" calcext:value-type="string">
            <text:p>Zelador 150 horas</text:p>
          </table:table-cell>
          <table:table-cell table:style-name="ce53" office:value-type="string" calcext:value-type="string">
            <text:p>SJMG – LAVRAS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Ivanilda Francisca de Souza Madele</text:p>
          </table:table-cell>
          <table:table-cell table:style-name="ce10" office:value-type="string" calcext:value-type="string">
            <text:p>Trabiserv Gestão Empresarial</text:p>
          </table:table-cell>
          <table:table-cell table:style-name="ce29" office:value-type="string" calcext:value-type="string">
            <text:p>09.529.872/0001-16</text:p>
          </table:table-cell>
          <table:table-cell table:style-name="ce41" office:value-type="string" calcext:value-type="string">
            <text:p>Servente <text:s/>- 200 h</text:p>
          </table:table-cell>
          <table:table-cell table:style-name="ce53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Adarlon Gomes de Jesus</text:p>
          </table:table-cell>
          <table:table-cell table:style-name="ce10" office:value-type="string" calcext:value-type="string">
            <text:p>Guardseg Vigilância e Segurança -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12x36 </text:p>
          </table:table-cell>
          <table:table-cell table:style-name="ce53" office:value-type="string" calcext:value-type="string">
            <text:p>SJMG – MRE/Portari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André Luiz da Silva</text:p>
          </table:table-cell>
          <table:table-cell table:style-name="ce10" office:value-type="string" calcext:value-type="string">
            <text:p>Guardseg Vigilancia E Seguranc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 X 36 Diurno</text:p>
          </table:table-cell>
          <table:table-cell table:style-name="ce53" office:value-type="string" calcext:value-type="string">
            <text:p>SJMG - SJD - Portari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Paulo Bruno Ribeir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3" office:value-type="string" calcext:value-type="string">
            <text:p>Vigilante <text:s/>200H - 220H - 44H</text:p>
          </table:table-cell>
          <table:table-cell table:style-name="ce53" office:value-type="string" calcext:value-type="string">
            <text:p>SJMG-SLA - SESAP - Portari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Dioni Leivas de Paul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200H</text:p>
          </table:table-cell>
          <table:table-cell table:style-name="ce53" office:value-type="string" calcext:value-type="string">
            <text:p>SSJ Poços de Caldas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Dennis Fernandes de Souz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200H</text:p>
          </table:table-cell>
          <table:table-cell table:style-name="ce53" office:value-type="string" calcext:value-type="string">
            <text:p>SSJ Poços de Caldas</text:p>
          </table:table-cell>
          <table:table-cell table:style-name="ce63"/>
          <table:table-cell table:number-columns-repeated="16378"/>
        </table:table-row>
        <table:table-row table:style-name="ro1">
          <table:table-cell table:style-name="ce9" office:value-type="string" calcext:value-type="string">
            <text:p>Danilo Ferreira Fraga</text:p>
          </table:table-cell>
          <table:table-cell table:style-name="ce10" office:value-type="string" calcext:value-type="string">
            <text:p>Cape Incorporadora de Serviços LTDA</text:p>
          </table:table-cell>
          <table:table-cell table:style-name="ce29" office:value-type="string" calcext:value-type="string">
            <text:p>15.312.517/0001-93</text:p>
          </table:table-cell>
          <table:table-cell table:style-name="ce41" office:value-type="string" calcext:value-type="string">
            <text:p>Zelador c/ acúmulo de lavador de carros - 200hs</text:p>
          </table:table-cell>
          <table:table-cell table:style-name="ce53" office:value-type="string" calcext:value-type="string">
            <text:p>SSJ - Uberaba – 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Roberto Camilo Net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41" office:value-type="string" calcext:value-type="string">
            <text:p>Vigilante 44 horas </text:p>
          </table:table-cell>
          <table:table-cell table:style-name="ce53" office:value-type="string" calcext:value-type="string">
            <text:p>SSJ - Uberaba – Portaria 1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Edwaldo Pereira Borges Júnior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Vigilante – 12 X 36 Noturno</text:p>
          </table:table-cell>
          <table:table-cell table:style-name="ce53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Sandra Márcia Rodrigue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29" office:value-type="string" calcext:value-type="string">
            <text:p>05.891.583/0001-01</text:p>
          </table:table-cell>
          <table:table-cell table:style-name="ce39" office:value-type="string" calcext:value-type="string">
            <text:p>Vigilante – 12 X 36 Diurno</text:p>
          </table:table-cell>
          <table:table-cell table:style-name="ce53" office:value-type="string" calcext:value-type="string">
            <text:p>SSJ - Uberaba – Portaria 2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Nathália Sofia Felix</text:p>
          </table:table-cell>
          <table:table-cell table:style-name="ce10" office:value-type="string" calcext:value-type="string">
            <text:p>Cape Incorporadora de Serviços LTDA</text:p>
          </table:table-cell>
          <table:table-cell table:style-name="ce29" office:value-type="string" calcext:value-type="string">
            <text:p>15.312.517/0001-93</text:p>
          </table:table-cell>
          <table:table-cell table:style-name="ce39" office:value-type="string" calcext:value-type="string">
            <text:p>Serviços Gerais – 200hs</text:p>
          </table:table-cell>
          <table:table-cell table:style-name="ce53" office:value-type="string" calcext:value-type="string">
            <text:p>SSJ - Uberaba – 3º Andar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Maria Eduarda Perdigão Freitas</text:p>
          </table:table-cell>
          <table:table-cell table:style-name="ce10" office:value-type="string" calcext:value-type="string">
            <text:p>Cape Incorporadora de Serviços LTDA</text:p>
          </table:table-cell>
          <table:table-cell table:style-name="ce29" office:value-type="string" calcext:value-type="string">
            <text:p>15.312.517/0001-93</text:p>
          </table:table-cell>
          <table:table-cell table:style-name="ce44" office:value-type="string" calcext:value-type="string">
            <text:p>Auxiliar Administrativo - 200hs e 220h</text:p>
          </table:table-cell>
          <table:table-cell table:style-name="ce53" office:value-type="string" calcext:value-type="string">
            <text:p>SSJ - Uberaba – Conciliação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Leandro da Costa Moreira Alve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Noturno</text:p>
          </table:table-cell>
          <table:table-cell table:style-name="ce55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Jarlisson Américo de Souza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Noturno</text:p>
          </table:table-cell>
          <table:table-cell table:style-name="ce55" office:value-type="string" calcext:value-type="string">
            <text:p>SSJ Uberlândia - SESAP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Sandro Araujo Nascimento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44h</text:p>
          </table:table-cell>
          <table:table-cell table:style-name="ce56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Dayvdson de Oliveira Alve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44h + 12x36 Diurno</text:p>
          </table:table-cell>
          <table:table-cell table:style-name="ce56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Wesley Augusto Nascimento Dia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44h + 12x36 Diurno</text:p>
          </table:table-cell>
          <table:table-cell table:style-name="ce56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Leandro Martins da Silva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44h + 12x36 Diurno</text:p>
          </table:table-cell>
          <table:table-cell table:style-name="ce56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Renan de Oliveira Thomaz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Diurno e Noturno</text:p>
          </table:table-cell>
          <table:table-cell table:style-name="ce57" office:value-type="string" calcext:value-type="string">
            <text:p>SJMG - JFA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Wellington Adair Ferreira Alve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Diurno e Noturno</text:p>
          </table:table-cell>
          <table:table-cell table:style-name="ce57" office:value-type="string" calcext:value-type="string">
            <text:p>SJMG - JFA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Juanito Marcelino Gentil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Diurno e Noturno</text:p>
          </table:table-cell>
          <table:table-cell table:style-name="ce57" office:value-type="string" calcext:value-type="string">
            <text:p>SJMG - JFA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Vanderlei Francisco Santo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1" office:value-type="string" calcext:value-type="string">
            <text:p>Vigilante – 12x36 Noturno</text:p>
          </table:table-cell>
          <table:table-cell table:style-name="ce57" office:value-type="string" calcext:value-type="string">
            <text:p>SJMG - DIV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Sirlei Rodrigues Nogueira</text:p>
          </table:table-cell>
          <table:table-cell table:style-name="ce22" office:value-type="string" calcext:value-type="string">
            <text:p>Solucoes Facilities Ltda</text:p>
          </table:table-cell>
          <table:table-cell table:style-name="ce30" office:value-type="string" calcext:value-type="string">
            <text:p>21.816.728/0001-66</text:p>
          </table:table-cell>
          <table:table-cell table:style-name="ce41" office:value-type="string" calcext:value-type="string">
            <text:p>Servente com Acúmulo Copeira - 200h</text:p>
          </table:table-cell>
          <table:table-cell table:style-name="ce57" office:value-type="string" calcext:value-type="string">
            <text:p>SJMG - DIV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Aldemir Sebastião de Oliveira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5" office:value-type="string" calcext:value-type="string">
            <text:p>Vigilante – 12x36 Noturno</text:p>
          </table:table-cell>
          <table:table-cell table:style-name="ce57" office:value-type="string" calcext:value-type="string">
            <text:p>SJMG – MRE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Kelly Cristina Marques Correa</text:p>
          </table:table-cell>
          <table:table-cell table:style-name="ce22" office:value-type="string" calcext:value-type="string">
            <text:p>Santa Fé Serviços Eireli</text:p>
          </table:table-cell>
          <table:table-cell table:style-name="ce30" office:value-type="string" calcext:value-type="string">
            <text:p>05.670.070/0001-81</text:p>
          </table:table-cell>
          <table:table-cell table:style-name="ce45" office:value-type="string" calcext:value-type="string">
            <text:p>Encarregado Geral</text:p>
          </table:table-cell>
          <table:table-cell table:style-name="ce57" office:value-type="string" calcext:value-type="string">
            <text:p>BHZ 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Fabiana Palmeira Silva de Sousa</text:p>
          </table:table-cell>
          <table:table-cell table:style-name="ce22" office:value-type="string" calcext:value-type="string">
            <text:p>Cape Incorporadora de Serviços LTDA</text:p>
          </table:table-cell>
          <table:table-cell table:style-name="ce30" office:value-type="string" calcext:value-type="string">
            <text:p>15.312.517/0001-93</text:p>
          </table:table-cell>
          <table:table-cell table:style-name="ce45" office:value-type="string" calcext:value-type="string">
            <text:p>Servente de Limpeza – 200h</text:p>
          </table:table-cell>
          <table:table-cell table:style-name="ce57" office:value-type="string" calcext:value-type="string">
            <text:p>SSJ - Uberaba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José Fabiano dos Santos</text:p>
          </table:table-cell>
          <table:table-cell table:style-name="ce22" office:value-type="string" calcext:value-type="string">
            <text:p>Guardseg Vigilância e Segurança Eireli</text:p>
          </table:table-cell>
          <table:table-cell table:style-name="ce30" office:value-type="string" calcext:value-type="string">
            <text:p>05.891.583/0001-01</text:p>
          </table:table-cell>
          <table:table-cell table:style-name="ce45" office:value-type="string" calcext:value-type="string">
            <text:p>Vigilante – 12x36 Noturno</text:p>
          </table:table-cell>
          <table:table-cell table:style-name="ce57" office:value-type="string" calcext:value-type="string">
            <text:p>SSJ - Uberaba</text:p>
          </table:table-cell>
          <table:table-cell table:style-name="ce63" table:number-columns-repeated="16379"/>
        </table:table-row>
        <table:table-row table:style-name="ro1">
          <table:table-cell table:style-name="ce11" office:value-type="string" calcext:value-type="string">
            <text:p>Natalia de Oliveira Silva</text:p>
          </table:table-cell>
          <table:table-cell table:style-name="ce22" office:value-type="string" calcext:value-type="string">
            <text:p>Santa Fé Serviços Eireli</text:p>
          </table:table-cell>
          <table:table-cell table:style-name="ce30" office:value-type="string" calcext:value-type="string">
            <text:p>05.670.070/0001-81</text:p>
          </table:table-cell>
          <table:table-cell table:style-name="ce45" office:value-type="string" calcext:value-type="string">
            <text:p>Servente de Limpeza – 200h</text:p>
          </table:table-cell>
          <table:table-cell table:style-name="ce57" office:value-type="string" calcext:value-type="string">
            <text:p>BHZ 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Adão Lacerda de Freitas Neto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Noturno</text:p>
          </table:table-cell>
          <table:table-cell table:style-name="ce58" office:value-type="string" calcext:value-type="string">
            <text:p>SSJ IUA 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Everson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Diurno</text:p>
          </table:table-cell>
          <table:table-cell table:style-name="ce58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Ademar Francisco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Diurno</text:p>
          </table:table-cell>
          <table:table-cell table:style-name="ce58" office:value-type="string" calcext:value-type="string">
            <text:p>SJMG - PSA 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Cristiano José da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Diurno</text:p>
          </table:table-cell>
          <table:table-cell table:style-name="ce58" office:value-type="string" calcext:value-type="string">
            <text:p>SJMG - VCS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Wallace Fernando Candido Dia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Diurno</text:p>
          </table:table-cell>
          <table:table-cell table:style-name="ce58" office:value-type="string" calcext:value-type="string">
            <text:p>SJMG - VCS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Washington Luiz dos Santo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Diurno</text:p>
          </table:table-cell>
          <table:table-cell table:style-name="ce58" office:value-type="string" calcext:value-type="string">
            <text:p>SJMG - VCS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Elton de Souza Duque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12x36 Noturno</text:p>
          </table:table-cell>
          <table:table-cell table:style-name="ce53" office:value-type="string" calcext:value-type="string">
            <text:p>SJMG - JF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Levi Medereiros Cavalcante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1" office:value-type="string" calcext:value-type="string">
            <text:p>05.891.583/0001-01</text:p>
          </table:table-cell>
          <table:table-cell table:style-name="ce46" office:value-type="string" calcext:value-type="string">
            <text:p>Vigilante – 220h</text:p>
          </table:table-cell>
          <table:table-cell table:style-name="ce53" office:value-type="string" calcext:value-type="string">
            <text:p>SJMG – JF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Alexandre Pereira Ros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7" office:value-type="string" calcext:value-type="string">
            <text:p>Vigilante – 220h</text:p>
          </table:table-cell>
          <table:table-cell table:style-name="ce53" office:value-type="string" calcext:value-type="string">
            <text:p>SJMG – JFA</text:p>
          </table:table-cell>
          <table:table-cell table:style-name="ce63" table:number-columns-repeated="16379"/>
        </table:table-row>
        <table:table-row table:style-name="ro1">
          <table:table-cell table:style-name="ce9" office:value-type="string" calcext:value-type="string">
            <text:p>Eduardo Jeronimo Santo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7" office:value-type="string" calcext:value-type="string">
            <text:p>Vigilante – 12x36 Noturno</text:p>
          </table:table-cell>
          <table:table-cell table:style-name="ce53" office:value-type="string" calcext:value-type="string">
            <text:p>SJMG - JFA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Deividson Gonçalves David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8" office:value-type="string" calcext:value-type="string">
            <text:p>Vigilante – 12x36 Diurno e Noturno</text:p>
          </table:table-cell>
          <table:table-cell table:style-name="ce59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Nickson Apocalipse Silv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7" office:value-type="string" calcext:value-type="string">
            <text:p>Vigilante – 12x36 Diurno</text:p>
          </table:table-cell>
          <table:table-cell table:style-name="ce59" office:value-type="string" calcext:value-type="string">
            <text:p>SSJ Uberlândia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Gleisiene Cirino Jacques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8" office:value-type="string" calcext:value-type="string">
            <text:p>Vigilante – 12x36 Diurno e Noturno</text:p>
          </table:table-cell>
          <table:table-cell table:style-name="ce59" office:value-type="string" calcext:value-type="string">
            <text:p>SJMG IIG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Maria Dolores Teixeira</text:p>
          </table:table-cell>
          <table:table-cell table:style-name="ce5" office:value-type="string" calcext:value-type="string">
            <text:p>Invicta Conservação e Limpeza Ltda</text:p>
          </table:table-cell>
          <table:table-cell table:style-name="ce33" office:value-type="string" calcext:value-type="string">
            <text:p>21.816.728/0001-70</text:p>
          </table:table-cell>
          <table:table-cell table:style-name="ce48" office:value-type="string" calcext:value-type="string">
            <text:p>Servente de Limpeza Insalubre – 200h</text:p>
          </table:table-cell>
          <table:table-cell table:style-name="ce59" office:value-type="string" calcext:value-type="string">
            <text:p>SJMG - DIV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Ueliton de Olivera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8" office:value-type="string" calcext:value-type="string">
            <text:p>Vigilante - 12x36 Noturno</text:p>
          </table:table-cell>
          <table:table-cell table:style-name="ce51" office:value-type="string" calcext:value-type="string">
            <text:p>SJMG - MNC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Márcio Rodrigues </text:p>
          </table:table-cell>
          <table:table-cell table:style-name="ce10" office:value-type="string" calcext:value-type="string">
            <text:p>Guardseg Vigilância e Segurança Eireli</text:p>
          </table:table-cell>
          <table:table-cell table:style-name="ce32" office:value-type="string" calcext:value-type="string">
            <text:p>05.891.583/0001-01</text:p>
          </table:table-cell>
          <table:table-cell table:style-name="ce48" office:value-type="string" calcext:value-type="string">
            <text:p>Vigilante - 44h</text:p>
          </table:table-cell>
          <table:table-cell table:style-name="ce58" office:value-type="string" calcext:value-type="string">
            <text:p>SJMG - VCS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Felipe Nunes de Souza</text:p>
          </table:table-cell>
          <table:table-cell table:style-name="ce19" office:value-type="string" calcext:value-type="string">
            <text:p>Conexão Serviços Públicos e Construções Ltda</text:p>
          </table:table-cell>
          <table:table-cell table:style-name="ce27" office:value-type="string" calcext:value-type="string">
            <text:p>26.279.808/0001-43</text:p>
          </table:table-cell>
          <table:table-cell table:style-name="ce48" office:value-type="string" calcext:value-type="string">
            <text:p>Auxiliar Administrativo – 150h</text:p>
          </table:table-cell>
          <table:table-cell table:style-name="ce58" office:value-type="string" calcext:value-type="string">
            <text:p>SJMG – MCL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Taynara Souza Mendes</text:p>
          </table:table-cell>
          <table:table-cell table:style-name="ce19" office:value-type="string" calcext:value-type="string">
            <text:p>Conexão Serviços Públicos e Construções Ltda</text:p>
          </table:table-cell>
          <table:table-cell table:style-name="ce27" office:value-type="string" calcext:value-type="string">
            <text:p>26.279.808/0001-43</text:p>
          </table:table-cell>
          <table:table-cell table:style-name="ce48" office:value-type="string" calcext:value-type="string">
            <text:p>Auxiliar Administrativo – 150h</text:p>
          </table:table-cell>
          <table:table-cell table:style-name="ce58" office:value-type="string" calcext:value-type="string">
            <text:p>SJMG – MCL</text:p>
          </table:table-cell>
          <table:table-cell table:style-name="ce63" table:number-columns-repeated="16379"/>
        </table:table-row>
        <table:table-row table:style-name="ro1">
          <table:table-cell table:style-name="ce12" office:value-type="string" calcext:value-type="string">
            <text:p>Jennifer Fernanda Costa Gonçalves</text:p>
          </table:table-cell>
          <table:table-cell table:style-name="ce10" office:value-type="string" calcext:value-type="string">
            <text:p>Santa Fé Serviços Eireli</text:p>
          </table:table-cell>
          <table:table-cell table:style-name="ce34" office:value-type="string" calcext:value-type="string">
            <text:p>05.670.070/0001-81</text:p>
          </table:table-cell>
          <table:table-cell table:style-name="ce48" office:value-type="string" calcext:value-type="string">
            <text:p>Servente de Limpeza Insalubre – 150h</text:p>
          </table:table-cell>
          <table:table-cell table:style-name="ce53" office:value-type="string" calcext:value-type="string">
            <text:p>BHZ </text:p>
          </table:table-cell>
          <table:table-cell table:style-name="ce63" table:number-columns-repeated="16379"/>
        </table:table-row>
        <table:table-row table:style-name="ro1">
          <table:table-cell table:style-name="ce6" office:value-type="string" calcext:value-type="string" table:number-columns-spanned="4" table:number-rows-spanned="1">
            <text:p>TOTAL DE PROFISSIONAIS TERCEIRIZADOS</text:p>
          </table:table-cell>
          <table:covered-table-cell table:number-columns-repeated="3" table:style-name="ce6"/>
          <table:table-cell table:style-name="ce60" office:value-type="float" office:value="54" calcext:value-type="float">
            <text:p>54</text:p>
          </table:table-cell>
          <table:table-cell table:number-columns-repeated="16379"/>
        </table:table-row>
        <table:table-row table:style-name="ro1">
          <table:table-cell table:style-name="ce13" table:number-columns-spanned="2" table:number-rows-spanned="2"/>
          <table:covered-table-cell table:style-name="ce13"/>
          <table:table-cell table:style-name="ce35"/>
          <table:table-cell table:style-name="ce49"/>
          <table:table-cell table:style-name="ce14"/>
          <table:table-cell table:style-name="ce63" table:number-columns-repeated="16379"/>
        </table:table-row>
        <table:table-row table:style-name="ro1">
          <table:covered-table-cell table:number-columns-repeated="2" table:style-name="ce13"/>
          <table:table-cell table:style-name="ce20"/>
          <table:table-cell table:style-name="ce14" table:number-columns-repeated="2"/>
          <table:table-cell table:style-name="ce63" table:number-columns-repeated="16379"/>
        </table:table-row>
        <table:table-row table:style-name="ro1" table:number-rows-repeated="2">
          <table:table-cell table:style-name="ce14"/>
          <table:table-cell table:style-name="ce20" table:number-columns-repeated="2"/>
          <table:table-cell table:style-name="ce14" table:number-columns-repeated="2"/>
          <table:table-cell table:style-name="ce63" table:number-columns-repeated="16379"/>
        </table:table-row>
        <table:table-row table:style-name="ro1" table:number-rows-repeated="2">
          <table:table-cell table:style-name="ce7"/>
          <table:table-cell table:style-name="ce20" table:number-columns-repeated="2"/>
          <table:table-cell table:style-name="ce7"/>
          <table:table-cell table:style-name="ce14"/>
          <table:table-cell table:style-name="ce63" table:number-columns-repeated="16379"/>
        </table:table-row>
        <table:table-row table:style-name="ro1" table:number-rows-repeated="4">
          <table:table-cell table:number-columns-repeated="16384"/>
        </table:table-row>
        <table:table-row table:style-name="ro1" table:number-rows-repeated="8">
          <table:table-cell table:number-columns-repeated="5"/>
          <table:table-cell table:style-name="ce63"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/>
          <table:table-cell table:style-name="ce63"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5"/>
          <table:table-cell table:style-name="ce63" table:number-columns-repeated="16379"/>
        </table:table-row>
        <table:table-row table:style-name="ro1">
          <table:table-cell table:number-columns-repeated="16384"/>
        </table:table-row>
        <table:table-row table:style-name="ro1" table:number-rows-repeated="2">
          <table:table-cell table:number-columns-repeated="5"/>
          <table:table-cell table:style-name="ce63" table:number-columns-repeated="16379"/>
        </table:table-row>
        <table:table-row table:style-name="ro1" table:number-rows-repeated="2">
          <table:table-cell table:number-columns-repeated="16384"/>
        </table:table-row>
        <table:table-row table:style-name="ro1" table:number-rows-repeated="2">
          <table:table-cell table:number-columns-repeated="5"/>
          <table:table-cell table:style-name="ce63" table:number-columns-repeated="16379"/>
        </table:table-row>
        <table:table-row table:style-name="ro1" table:number-rows-repeated="1047719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  <table:database-ranges>
        <table:database-range table:name="__Anonymous_Sheet_DB__0" table:target-range-address="'Listagem JULHO'.A4:'Listagem JULHO'.E735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Arial1" svg:font-family="Arial1"/>
    <style:font-face style:name="Arial2" svg:font-family="Arial" style:font-family-generic="swiss"/>
    <style:font-face style:name="Calibri" svg:font-family="Calibri" style:font-family-generic="swiss"/>
    <style:font-face style:name="Cambria" svg:font-family="Cambria" style:font-family-generic="roman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2">
      <number:number number:decimal-places="0" number:min-decimal-places="0" number:min-integer-digits="15">
        <number:embedded-text number:position="6">-</number:embedded-text>
        <number:embedded-text number:position="2">-</number:embedded-text>
      </number:number>
    </number:number-style>
    <number:date-style style:name="N153">
      <number:day/>
      <number:text>/</number:text>
      <number:month/>
      <number:text>/</number:text>
      <number:year number:style="long"/>
    </number:date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Ênfase1_20_2" style:display-name="20% - Ênfase1 2" style:family="table-cell" style:parent-style-name="Default" style:data-style-name="N0">
      <style:table-cell-properties fo:background-color="#c3d4f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1_20_3" style:display-name="20% - Ênfase1 3" style:family="table-cell" style:parent-style-name="Default" style:data-style-name="N0">
      <style:table-cell-properties fo:background-color="#dce6f2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2" style:display-name="20% - Ênfase2 2" style:family="table-cell" style:parent-style-name="Default" style:data-style-name="N0">
      <style:table-cell-properties fo:background-color="#ff99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2_20_3" style:display-name="20% - Ênfase2 3" style:family="table-cell" style:parent-style-name="Default" style:data-style-name="N0">
      <style:table-cell-properties fo:background-color="#f2dcdb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2" style:display-name="20% - Ênfase3 2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3_20_3" style:display-name="20% - Ênfase3 3" style:family="table-cell" style:parent-style-name="Default" style:data-style-name="N0">
      <style:table-cell-properties fo:background-color="#ebf1d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2" style:display-name="20% - Ênfase4 2" style:family="table-cell" style:parent-style-name="Default" style:data-style-name="N0">
      <style:table-cell-properties fo:background-color="#cc99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4_20_3" style:display-name="20% - Ênfase4 3" style:family="table-cell" style:parent-style-name="Default" style:data-style-name="N0">
      <style:table-cell-properties fo:background-color="#e6e0e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2" style:display-name="20% - Ênfase5 2" style:family="table-cell" style:parent-style-name="Default" style:data-style-name="N0">
      <style:table-cell-properties fo:background-color="#ccff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5_20_3" style:display-name="20% - Ênfase5 3" style:family="table-cell" style:parent-style-name="Default" style:data-style-name="N0">
      <style:table-cell-properties fo:background-color="#dbeef4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2" style:display-name="20% - Ênfase6 2" style:family="table-cell" style:parent-style-name="Default" style:data-style-name="N0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Ênfase6_20_3" style:display-name="20% - Ênfase6 3" style:family="table-cell" style:parent-style-name="Default" style:data-style-name="N0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2" style:display-name="40% - Ênfase1 2" style:family="table-cell" style:parent-style-name="Default" style:data-style-name="N0">
      <style:table-cell-properties fo:background-color="#97cdfb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1_20_3" style:display-name="40% - Ênfase1 3" style:family="table-cell" style:parent-style-name="Default" style:data-style-name="N0">
      <style:table-cell-properties fo:background-color="#c3d4f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2" style:display-name="40% - Ênfase2 2" style:family="table-cell" style:parent-style-name="Default" style:data-style-name="N0">
      <style:table-cell-properties fo:background-color="#ff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2_20_3" style:display-name="40% - Ênfase2 3" style:family="table-cell" style:parent-style-name="Default" style:data-style-name="N0">
      <style:table-cell-properties fo:background-color="#e6b9b8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2" style:display-name="40% - Ênfase3 2" style:family="table-cell" style:parent-style-name="Default" style:data-style-name="N0">
      <style:table-cell-properties fo:background-color="#00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3_20_3" style:display-name="40% - Ênfase3 3" style:family="table-cell" style:parent-style-name="Default" style:data-style-name="N0">
      <style:table-cell-properties fo:background-color="#ccefc4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2" style:display-name="40% - Ênfase4 2" style:family="table-cell" style:parent-style-name="Default" style:data-style-name="N0">
      <style:table-cell-properties fo:background-color="#cc99f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4_20_3" style:display-name="40% - Ênfase4 3" style:family="table-cell" style:parent-style-name="Default" style:data-style-name="N0">
      <style:table-cell-properties fo:background-color="#c1c2c2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2" style:display-name="40% - Ênfase5 2" style:family="table-cell" style:parent-style-name="Default" style:data-style-name="N0">
      <style:table-cell-properties fo:background-color="#97cdfb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5_20_3" style:display-name="40% - Ênfase5 3" style:family="table-cell" style:parent-style-name="Default" style:data-style-name="N0">
      <style:table-cell-properties fo:background-color="#c3d4f7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2" style:display-name="40% - Ênfase6 2" style:family="table-cell" style:parent-style-name="Default" style:data-style-name="N0">
      <style:table-cell-properties fo:background-color="#ffcc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Ênfase6_20_3" style:display-name="40% - Ênfase6 3" style:family="table-cell" style:parent-style-name="Default" style:data-style-name="N0">
      <style:table-cell-properties fo:background-color="#fcd5b5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2" style:display-name="60% - Ênfase1 2" style:family="table-cell" style:parent-style-name="Default" style:data-style-name="N0">
      <style:table-cell-properties fo:background-color="#0066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1_20_3" style:display-name="60% - Ênfase1 3" style:family="table-cell" style:parent-style-name="Default" style:data-style-name="N0">
      <style:table-cell-properties fo:background-color="#acb9c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2" style:display-name="60% - Ênfase2 2" style:family="table-cell" style:parent-style-name="Default" style:data-style-name="N0">
      <style:table-cell-properties fo:background-color="#ff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2_20_3" style:display-name="60% - Ênfase2 3" style:family="table-cell" style:parent-style-name="Default" style:data-style-name="N0">
      <style:table-cell-properties fo:background-color="#d99694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2" style:display-name="60% - Ênfase3 2" style:family="table-cell" style:parent-style-name="Default" style:data-style-name="N0">
      <style:table-cell-properties fo:background-color="#00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3_20_3" style:display-name="60% - Ênfase3 3" style:family="table-cell" style:parent-style-name="Default" style:data-style-name="N0">
      <style:table-cell-properties fo:background-color="#c2cb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2" style:display-name="60% - Ênfase4 2" style:family="table-cell" style:parent-style-name="Default" style:data-style-name="N0">
      <style:table-cell-properties fo:background-color="#5e101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4_20_3" style:display-name="60% - Ênfase4 3" style:family="table-cell" style:parent-style-name="Default" style:data-style-name="N0">
      <style:table-cell-properties fo:background-color="#aeb8c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2" style:display-name="60% - Ênfase5 2" style:family="table-cell" style:parent-style-name="Default" style:data-style-name="N0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5_20_3" style:display-name="60% - Ênfase5 3" style:family="table-cell" style:parent-style-name="Default" style:data-style-name="N0">
      <style:table-cell-properties fo:background-color="#97cdfb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2" style:display-name="60% - Ênfase6 2" style:family="table-cell" style:parent-style-name="Default" style:data-style-name="N0">
      <style:table-cell-properties fo:background-color="#ff99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Ênfase6_20_3" style:display-name="60% - Ênfase6 3" style:family="table-cell" style:parent-style-name="Default" style:data-style-name="N0">
      <style:table-cell-properties fo:background-color="#fac09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2" style:display-name="Bom 2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om_20_3" style:display-name="Bom 3" style:family="table-cell" style:parent-style-name="Default" style:data-style-name="N0">
      <style:table-cell-properties fo:background-color="#ccefc4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álculo_20_2" style:display-name="Cálculo 2" style:family="table-cell" style:parent-style-name="Default" style:data-style-name="N0">
      <style:table-cell-properties fo:background-color="#c1c2c2" style:diagonal-bl-tr="none" style:diagonal-tl-br="none" style:text-align-source="value-type" style:repeat-content="false" fo:wrap-option="no-wrap" fo:border="0.74pt solid #818181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álculo_20_3" style:display-name="Cálculo 3" style:family="table-cell" style:parent-style-name="Default" style:data-style-name="N0">
      <style:table-cell-properties fo:background-color="#f2f2f2" style:diagonal-bl-tr="none" style:diagonal-tl-br="none" style:text-align-source="value-type" style:repeat-content="false" fo:wrap-option="no-wrap" fo:border="0.74pt solid #7f738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2" style:display-name="Célula de Verificação 2" style:family="table-cell" style:parent-style-name="Default" style:data-style-name="N0">
      <style:table-cell-properties fo:background-color="#818181" style:diagonal-bl-tr="none" style:diagonal-tl-br="none" style:text-align-source="value-type" style:repeat-content="false" fo:wrap-option="no-wrap" fo:border="1.76pt double-thin #313131" style:border-line-width="0.0071in 0.0102in 0.0071in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de_20_Verificação_20_3" style:display-name="Célula de Verificação 3" style:family="table-cell" style:parent-style-name="Default" style:data-style-name="N0">
      <style:table-cell-properties fo:background-color="#b1b7ae" style:diagonal-bl-tr="none" style:diagonal-tl-br="none" style:text-align-source="value-type" style:repeat-content="false" fo:wrap-option="no-wrap" fo:border="1.76pt double-thin #3f3f3f" style:border-line-width="0.0071in 0.0102in 0.0071in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élula_20_Vinculada_20_2" style:display-name="Célula Vinculada 2" style:family="table-cell" style:parent-style-name="Default" style:data-style-name="N0">
      <style:table-cell-properties fo:border-bottom="1.76pt double-thin #ff9900" style:border-line-width-bottom="0.0071in 0.0102in 0.0071in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élula_20_Vinculada_20_3" style:display-name="Célula Vinculada 3" style:family="table-cell" style:parent-style-name="Default" style:data-style-name="N0">
      <style:table-cell-properties fo:border-bottom="1.76pt double-thin #fa7d00" style:border-line-width-bottom="0.0071in 0.0102in 0.0071in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2" style:display-name="Entrada 2" style:family="table-cell" style:parent-style-name="Default" style:data-style-name="N0">
      <style:table-cell-properties fo:background-color="#ffcc99" style:diagonal-bl-tr="none" style:diagonal-tl-br="none" style:text-align-source="value-type" style:repeat-content="false" fo:wrap-option="no-wrap" fo:border="0.74pt solid #818181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ntrada_20_3" style:display-name="Entrada 3" style:family="table-cell" style:parent-style-name="Default" style:data-style-name="N0">
      <style:table-cell-properties fo:background-color="#ffcc99" style:diagonal-bl-tr="none" style:diagonal-tl-br="none" style:text-align-source="value-type" style:repeat-content="false" fo:wrap-option="no-wrap" fo:border="0.74pt solid #7f738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Explanatory_20_Text_20_2" style:display-name="Excel Built-in Explanatory Text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Incorreto_20_2" style:display-name="Incorreto 2" style:family="table-cell" style:parent-style-name="Default" style:data-style-name="N0">
      <style:table-cell-properties fo:background-color="#ff99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correto_20_3" style:display-name="Incorreto 3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2" style:display-name="Neutra 2" style:family="table-cell" style:parent-style-name="Default" style:data-style-name="N0">
      <style:table-cell-properties fo:background-color="#ffff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_20_3" style:display-name="Neutra 3" style:family="table-cell" style:parent-style-name="Default" style:data-style-name="N0">
      <style:table-cell-properties fo:background-color="#ffeb9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10" style:display-name="Normal 10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1" style:display-name="Normal 10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2" style:display-name="Normal 10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3" style:display-name="Normal 10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4" style:display-name="Normal 10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5" style:display-name="Normal 10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6" style:display-name="Normal 10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7" style:display-name="Normal 10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8" style:display-name="Normal 10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19" style:display-name="Normal 10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2" style:display-name="Normal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20" style:display-name="Normal 10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" style:display-name="Normal 1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3_20_10" style:display-name="Normal 10 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3_20_10_20_2" style:display-name="Normal 10 3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3_20_2" style:display-name="Normal 10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_20_3" style:display-name="Normal 10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_20_4" style:display-name="Normal 10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_20_5" style:display-name="Normal 10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_20_6" style:display-name="Normal 10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3_20_7" style:display-name="Normal 10 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3_20_7_20_2" style:display-name="Normal 10 3 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4" style:display-name="Normal 1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4_20_2" style:display-name="Normal 10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4_20_3" style:display-name="Normal 10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4_20_4" style:display-name="Normal 10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4_20_5" style:display-name="Normal 10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4_20_6" style:display-name="Normal 10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5" style:display-name="Normal 1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5_20_2" style:display-name="Normal 10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5_20_3" style:display-name="Normal 10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5_20_4" style:display-name="Normal 10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5_20_5" style:display-name="Normal 10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5_20_6" style:display-name="Normal 10 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6" style:display-name="Normal 1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6_20_2" style:display-name="Normal 10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0_20_7" style:display-name="Normal 10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8" style:display-name="Normal 10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0_20_9" style:display-name="Normal 10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0" style:display-name="Normal 11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1" style:display-name="Normal 11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2" style:display-name="Normal 1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3" style:display-name="Normal 1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4" style:display-name="Normal 11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5" style:display-name="Normal 11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6" style:display-name="Normal 11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7" style:display-name="Normal 11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8" style:display-name="Normal 11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19" style:display-name="Normal 11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2" style:display-name="Normal 1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20" style:display-name="Normal 11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3" style:display-name="Normal 1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3_20_2" style:display-name="Normal 11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3_20_3" style:display-name="Normal 11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3_20_4" style:display-name="Normal 11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3_20_5" style:display-name="Normal 11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3_20_6" style:display-name="Normal 11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4" style:display-name="Normal 1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4_20_2" style:display-name="Normal 11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4_20_3" style:display-name="Normal 11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4_20_4" style:display-name="Normal 11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4_20_5" style:display-name="Normal 11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4_20_6" style:display-name="Normal 11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5" style:display-name="Normal 1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5_20_2" style:display-name="Normal 11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5_20_3" style:display-name="Normal 11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5_20_4" style:display-name="Normal 11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5_20_5" style:display-name="Normal 11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5_20_6" style:display-name="Normal 11 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6" style:display-name="Normal 1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6_20_2" style:display-name="Normal 11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1_20_7" style:display-name="Normal 1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8" style:display-name="Normal 11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1_20_9" style:display-name="Normal 11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0" style:display-name="Normal 1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1" style:display-name="Normal 1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2" style:display-name="Normal 1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3" style:display-name="Normal 1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4" style:display-name="Normal 1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5" style:display-name="Normal 1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6" style:display-name="Normal 12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7" style:display-name="Normal 12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8" style:display-name="Normal 12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19" style:display-name="Normal 12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2" style:display-name="Normal 1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20" style:display-name="Normal 12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3" style:display-name="Normal 1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3_20_2" style:display-name="Normal 12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3_20_3" style:display-name="Normal 12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3_20_4" style:display-name="Normal 12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3_20_5" style:display-name="Normal 12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3_20_6" style:display-name="Normal 12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4" style:display-name="Normal 1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4_20_2" style:display-name="Normal 12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4_20_3" style:display-name="Normal 12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4_20_4" style:display-name="Normal 12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4_20_5" style:display-name="Normal 12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4_20_6" style:display-name="Normal 12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5" style:display-name="Normal 1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5_20_2" style:display-name="Normal 12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5_20_3" style:display-name="Normal 12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5_20_4" style:display-name="Normal 12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5_20_5" style:display-name="Normal 12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5_20_6" style:display-name="Normal 12 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6" style:display-name="Normal 1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6_20_2" style:display-name="Normal 12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2_20_7" style:display-name="Normal 1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8" style:display-name="Normal 1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2_20_9" style:display-name="Normal 1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0" style:display-name="Normal 1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1" style:display-name="Normal 13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2" style:display-name="Normal 13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3" style:display-name="Normal 13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4" style:display-name="Normal 13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5" style:display-name="Normal 13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6" style:display-name="Normal 13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7" style:display-name="Normal 13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8" style:display-name="Normal 13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19" style:display-name="Normal 13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2" style:display-name="Normal 1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20" style:display-name="Normal 13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3" style:display-name="Normal 1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3_20_2" style:display-name="Normal 13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3_20_3" style:display-name="Normal 13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3_20_4" style:display-name="Normal 13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3_20_5" style:display-name="Normal 13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3_20_6" style:display-name="Normal 13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4" style:display-name="Normal 1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4_20_2" style:display-name="Normal 13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4_20_3" style:display-name="Normal 13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4_20_4" style:display-name="Normal 13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4_20_5" style:display-name="Normal 13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4_20_6" style:display-name="Normal 13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5" style:display-name="Normal 1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5_20_2" style:display-name="Normal 13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5_20_3" style:display-name="Normal 13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5_20_4" style:display-name="Normal 13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5_20_5" style:display-name="Normal 13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5_20_6" style:display-name="Normal 13 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6" style:display-name="Normal 1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6_20_2" style:display-name="Normal 13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3_20_7" style:display-name="Normal 1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8" style:display-name="Normal 13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3_20_9" style:display-name="Normal 13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" style:display-name="Normal 1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2_20_2" style:display-name="Normal 1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2_20_2" style:display-name="Normal 14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2_20_3" style:display-name="Normal 14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2_20_4" style:display-name="Normal 14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2_20_5" style:display-name="Normal 14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3" style:display-name="Normal 14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4" style:display-name="Normal 14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4_20_2" style:display-name="Normal 14 2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5" style:display-name="Normal 14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5_20_2" style:display-name="Normal 14 2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6" style:display-name="Normal 14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2_20_6_20_2" style:display-name="Normal 14 2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4_20_3" style:display-name="Normal 1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4" style:display-name="Normal 1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5" style:display-name="Normal 1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6" style:display-name="Normal 1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4_20_7" style:display-name="Normal 1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10" style:display-name="Normal 15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1" style:display-name="Normal 15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2" style:display-name="Normal 15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3" style:display-name="Normal 15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4" style:display-name="Normal 15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5" style:display-name="Normal 15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6" style:display-name="Normal 15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7" style:display-name="Normal 15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8" style:display-name="Normal 15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19" style:display-name="Normal 15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" style:display-name="Normal 1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10" style:display-name="Normal 15 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11" style:display-name="Normal 15 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2" style:display-name="Normal 15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2_20_2" style:display-name="Normal 15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2_20_3" style:display-name="Normal 15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2_20_4" style:display-name="Normal 15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2_20_5" style:display-name="Normal 15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2_20_6" style:display-name="Normal 15 2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2_20_7" style:display-name="Normal 15 2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_20_3" style:display-name="Normal 15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4" style:display-name="Normal 15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5" style:display-name="Normal 15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6" style:display-name="Normal 15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7" style:display-name="Normal 15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8" style:display-name="Normal 15 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_20_9" style:display-name="Normal 15 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5_20_20" style:display-name="Normal 15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1" style:display-name="Normal 15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2" style:display-name="Normal 15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3" style:display-name="Normal 15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4" style:display-name="Normal 15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5" style:display-name="Normal 15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26" style:display-name="Normal 15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3" style:display-name="Normal 1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4" style:display-name="Normal 1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5" style:display-name="Normal 1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6" style:display-name="Normal 1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7" style:display-name="Normal 1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8" style:display-name="Normal 15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5_20_9" style:display-name="Normal 15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10" style:display-name="Normal 16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11" style:display-name="Normal 16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2" style:display-name="Normal 1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2_20_2" style:display-name="Normal 16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_20_2_20_3" style:display-name="Normal 16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_20_2_20_4" style:display-name="Normal 16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_20_2_20_5" style:display-name="Normal 16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6_20_3" style:display-name="Normal 1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4" style:display-name="Normal 1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5" style:display-name="Normal 1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6" style:display-name="Normal 1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7" style:display-name="Normal 1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8" style:display-name="Normal 16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6_20_9" style:display-name="Normal 16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10" style:display-name="Normal 17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10_20_2" style:display-name="Normal 17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11" style:display-name="Normal 17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11_20_2" style:display-name="Normal 17 1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12" style:display-name="Normal 17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2" style:display-name="Normal 1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3" style:display-name="Normal 1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4" style:display-name="Normal 1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5" style:display-name="Normal 1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6" style:display-name="Normal 1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7" style:display-name="Normal 17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7_20_8" style:display-name="Normal 17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8_20_2" style:display-name="Normal 17 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9" style:display-name="Normal 17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7_20_9_20_2" style:display-name="Normal 17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18_20_10" style:display-name="Normal 18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11" style:display-name="Normal 18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2" style:display-name="Normal 1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3" style:display-name="Normal 1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4" style:display-name="Normal 1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5" style:display-name="Normal 1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6" style:display-name="Normal 1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7" style:display-name="Normal 18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8" style:display-name="Normal 18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18_20_9" style:display-name="Normal 18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0" style:display-name="Normal 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1" style:display-name="Normal 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2" style:display-name="Normal 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3" style:display-name="Normal 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4" style:display-name="Normal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15" style:display-name="Normal 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" style:display-name="Normal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" style:display-name="Normal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2" style:display-name="Normal 2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2" style:display-name="Normal 2 2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2_20_2_20_2" style:display-name="Normal 2 2 2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2_20_3" style:display-name="Normal 2 2 2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2_20_4" style:display-name="Normal 2 2 2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2_20_5" style:display-name="Normal 2 2 2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3" style:display-name="Normal 2 2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4" style:display-name="Normal 2 2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5" style:display-name="Normal 2 2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2_20_6" style:display-name="Normal 2 2 2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2_20_7" style:display-name="Normal 2 2 2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2_20_8" style:display-name="Normal 2 2 2 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3" style:display-name="Normal 2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4" style:display-name="Normal 2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5" style:display-name="Normal 2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2_20_6" style:display-name="Normal 2 2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7" style:display-name="Normal 2 2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2_20_8" style:display-name="Normal 2 2 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3" style:display-name="Normal 2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4" style:display-name="Normal 2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5" style:display-name="Normal 2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6" style:display-name="Normal 2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2_20_7" style:display-name="Normal 2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8" style:display-name="Normal 2 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2_20_9" style:display-name="Normal 2 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3" style:display-name="Normal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" style:display-name="Normal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2" style:display-name="Normal 2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2_20_2" style:display-name="Normal 2 4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4_20_2_20_3" style:display-name="Normal 2 4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4_20_2_20_4" style:display-name="Normal 2 4 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4_20_2_20_5" style:display-name="Normal 2 4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4_20_2_20_6" style:display-name="Normal 2 4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3" style:display-name="Normal 2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4" style:display-name="Normal 2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5" style:display-name="Normal 2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5_20_2" style:display-name="Normal 2 4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6" style:display-name="Normal 2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6_20_2" style:display-name="Normal 2 4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7" style:display-name="Normal 2 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4_20_7_20_2" style:display-name="Normal 2 4 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5" style:display-name="Normal 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5_20_2" style:display-name="Normal 2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5_20_3" style:display-name="Normal 2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5_20_4" style:display-name="Normal 2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5_20_5" style:display-name="Normal 2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6" style:display-name="Normal 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_20_6_20_2" style:display-name="Normal 2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6_20_3" style:display-name="Normal 2 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6_20_4" style:display-name="Normal 2 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6_20_5" style:display-name="Normal 2 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7" style:display-name="Normal 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8" style:display-name="Normal 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_20_9" style:display-name="Normal 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0_20_10" style:display-name="Normal 20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1" style:display-name="Normal 20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2" style:display-name="Normal 20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3" style:display-name="Normal 20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4" style:display-name="Normal 20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5" style:display-name="Normal 20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6" style:display-name="Normal 20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7" style:display-name="Normal 20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8" style:display-name="Normal 20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19" style:display-name="Normal 20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" style:display-name="Normal 2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0" style:display-name="Normal 20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1" style:display-name="Normal 20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2" style:display-name="Normal 20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3" style:display-name="Normal 20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0_20_24" style:display-name="Normal 20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0_20_25" style:display-name="Normal 20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0_20_26" style:display-name="Normal 20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0_20_27" style:display-name="Normal 20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8" style:display-name="Normal 20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29" style:display-name="Normal 20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3" style:display-name="Normal 2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30" style:display-name="Normal 20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4" style:display-name="Normal 2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5" style:display-name="Normal 2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6" style:display-name="Normal 2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7" style:display-name="Normal 20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8" style:display-name="Normal 20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0_20_9" style:display-name="Normal 20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0" style:display-name="Normal 21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1" style:display-name="Normal 21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2" style:display-name="Normal 2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3" style:display-name="Normal 2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4" style:display-name="Normal 21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5" style:display-name="Normal 21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6" style:display-name="Normal 21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7" style:display-name="Normal 21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8" style:display-name="Normal 21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19" style:display-name="Normal 21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" style:display-name="Normal 2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0" style:display-name="Normal 21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1" style:display-name="Normal 21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2" style:display-name="Normal 21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3" style:display-name="Normal 21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1_20_24" style:display-name="Normal 21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1_20_25" style:display-name="Normal 21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1_20_26" style:display-name="Normal 21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1_20_27" style:display-name="Normal 21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8" style:display-name="Normal 21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29" style:display-name="Normal 21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3" style:display-name="Normal 2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30" style:display-name="Normal 21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4" style:display-name="Normal 2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5" style:display-name="Normal 2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6" style:display-name="Normal 2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7" style:display-name="Normal 2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8" style:display-name="Normal 21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1_20_9" style:display-name="Normal 21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0" style:display-name="Normal 2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1" style:display-name="Normal 2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2" style:display-name="Normal 2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3" style:display-name="Normal 2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4" style:display-name="Normal 2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5" style:display-name="Normal 2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6" style:display-name="Normal 22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7" style:display-name="Normal 22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8" style:display-name="Normal 22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19" style:display-name="Normal 22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" style:display-name="Normal 2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0" style:display-name="Normal 22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1" style:display-name="Normal 22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2" style:display-name="Normal 22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3" style:display-name="Normal 22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2_20_24" style:display-name="Normal 22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2_20_25" style:display-name="Normal 22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2_20_26" style:display-name="Normal 22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2_20_27" style:display-name="Normal 22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8" style:display-name="Normal 22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29" style:display-name="Normal 22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3" style:display-name="Normal 2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30" style:display-name="Normal 22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4" style:display-name="Normal 2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5" style:display-name="Normal 2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6" style:display-name="Normal 2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7" style:display-name="Normal 2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8" style:display-name="Normal 2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2_20_9" style:display-name="Normal 2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0" style:display-name="Normal 2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1" style:display-name="Normal 23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2" style:display-name="Normal 23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3" style:display-name="Normal 23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4" style:display-name="Normal 23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5" style:display-name="Normal 23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6" style:display-name="Normal 23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7" style:display-name="Normal 23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8" style:display-name="Normal 23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19" style:display-name="Normal 23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" style:display-name="Normal 2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0" style:display-name="Normal 23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1" style:display-name="Normal 23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2" style:display-name="Normal 23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3" style:display-name="Normal 23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3_20_24" style:display-name="Normal 23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3_20_25" style:display-name="Normal 23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3_20_26" style:display-name="Normal 23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3_20_27" style:display-name="Normal 23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8" style:display-name="Normal 23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29" style:display-name="Normal 23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3" style:display-name="Normal 2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30" style:display-name="Normal 23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4" style:display-name="Normal 2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5" style:display-name="Normal 2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6" style:display-name="Normal 2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7" style:display-name="Normal 2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8" style:display-name="Normal 23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3_20_9" style:display-name="Normal 23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0" style:display-name="Normal 24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1" style:display-name="Normal 24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2" style:display-name="Normal 24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3" style:display-name="Normal 24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4" style:display-name="Normal 24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5" style:display-name="Normal 24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6" style:display-name="Normal 24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7" style:display-name="Normal 24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8" style:display-name="Normal 24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19" style:display-name="Normal 24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" style:display-name="Normal 2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0" style:display-name="Normal 24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1" style:display-name="Normal 24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2" style:display-name="Normal 24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3" style:display-name="Normal 24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4_20_24" style:display-name="Normal 24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4_20_25" style:display-name="Normal 24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4_20_26" style:display-name="Normal 24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4_20_27" style:display-name="Normal 24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8" style:display-name="Normal 24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29" style:display-name="Normal 24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3" style:display-name="Normal 2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30" style:display-name="Normal 24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4" style:display-name="Normal 2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5" style:display-name="Normal 2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6" style:display-name="Normal 2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7" style:display-name="Normal 2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8" style:display-name="Normal 24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4_20_9" style:display-name="Normal 24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0" style:display-name="Normal 25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1" style:display-name="Normal 25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2" style:display-name="Normal 25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3" style:display-name="Normal 25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4" style:display-name="Normal 25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5" style:display-name="Normal 25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6" style:display-name="Normal 25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7" style:display-name="Normal 25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8" style:display-name="Normal 25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19" style:display-name="Normal 25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" style:display-name="Normal 2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0" style:display-name="Normal 25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1" style:display-name="Normal 25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2" style:display-name="Normal 25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3" style:display-name="Normal 25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5_20_24" style:display-name="Normal 25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5_20_25" style:display-name="Normal 25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5_20_26" style:display-name="Normal 25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25_20_27" style:display-name="Normal 25 2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8" style:display-name="Normal 25 2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29" style:display-name="Normal 25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3" style:display-name="Normal 2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30" style:display-name="Normal 25 3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4" style:display-name="Normal 2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5" style:display-name="Normal 2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6" style:display-name="Normal 2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7" style:display-name="Normal 2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8" style:display-name="Normal 25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5_20_9" style:display-name="Normal 25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0" style:display-name="Normal 26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1" style:display-name="Normal 26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2" style:display-name="Normal 26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3" style:display-name="Normal 26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4" style:display-name="Normal 26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5" style:display-name="Normal 26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6" style:display-name="Normal 26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7" style:display-name="Normal 26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8" style:display-name="Normal 26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19" style:display-name="Normal 26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" style:display-name="Normal 2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0" style:display-name="Normal 26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1" style:display-name="Normal 26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2" style:display-name="Normal 26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3" style:display-name="Normal 26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4" style:display-name="Normal 26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5" style:display-name="Normal 26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26" style:display-name="Normal 26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3" style:display-name="Normal 2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4" style:display-name="Normal 2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5" style:display-name="Normal 2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6" style:display-name="Normal 2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7" style:display-name="Normal 2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8" style:display-name="Normal 26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6_20_9" style:display-name="Normal 26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0" style:display-name="Normal 28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1" style:display-name="Normal 28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2" style:display-name="Normal 28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3" style:display-name="Normal 28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4" style:display-name="Normal 28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5" style:display-name="Normal 28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6" style:display-name="Normal 28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7" style:display-name="Normal 28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8" style:display-name="Normal 28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19" style:display-name="Normal 28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" style:display-name="Normal 2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0" style:display-name="Normal 28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1" style:display-name="Normal 28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2" style:display-name="Normal 28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3" style:display-name="Normal 28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4" style:display-name="Normal 28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5" style:display-name="Normal 28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26" style:display-name="Normal 28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3" style:display-name="Normal 2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4" style:display-name="Normal 2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5" style:display-name="Normal 2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6" style:display-name="Normal 2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7" style:display-name="Normal 28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8" style:display-name="Normal 28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8_20_9" style:display-name="Normal 28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0" style:display-name="Normal 29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1" style:display-name="Normal 29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2" style:display-name="Normal 29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3" style:display-name="Normal 29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4" style:display-name="Normal 29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5" style:display-name="Normal 29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6" style:display-name="Normal 29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7" style:display-name="Normal 29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8" style:display-name="Normal 29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19" style:display-name="Normal 29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" style:display-name="Normal 2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0" style:display-name="Normal 29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1" style:display-name="Normal 29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2" style:display-name="Normal 29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3" style:display-name="Normal 29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4" style:display-name="Normal 29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5" style:display-name="Normal 29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26" style:display-name="Normal 29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3" style:display-name="Normal 2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4" style:display-name="Normal 2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5" style:display-name="Normal 2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6" style:display-name="Normal 2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7" style:display-name="Normal 29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8" style:display-name="Normal 29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29_20_9" style:display-name="Normal 29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3_20_10" style:display-name="Normal 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1" style:display-name="Normal 3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2" style:display-name="Normal 3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3" style:display-name="Normal 3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4" style:display-name="Normal 3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5" style:display-name="Normal 3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6" style:display-name="Normal 3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7" style:display-name="Normal 3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8" style:display-name="Normal 3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19" style:display-name="Normal 3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3" style:display-name="Normal 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4" style:display-name="Normal 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5" style:display-name="Normal 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6" style:display-name="Normal 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7" style:display-name="Normal 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8" style:display-name="Normal 3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_20_9" style:display-name="Normal 3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0" style:display-name="Normal 30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1" style:display-name="Normal 30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2" style:display-name="Normal 30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3" style:display-name="Normal 30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4" style:display-name="Normal 30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5" style:display-name="Normal 30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6" style:display-name="Normal 30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7" style:display-name="Normal 30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8" style:display-name="Normal 30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19" style:display-name="Normal 30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" style:display-name="Normal 3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0" style:display-name="Normal 30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1" style:display-name="Normal 30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2" style:display-name="Normal 30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3" style:display-name="Normal 30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4" style:display-name="Normal 30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5" style:display-name="Normal 30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26" style:display-name="Normal 30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3" style:display-name="Normal 3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4" style:display-name="Normal 3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5" style:display-name="Normal 3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6" style:display-name="Normal 3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7" style:display-name="Normal 30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8" style:display-name="Normal 30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0_20_9" style:display-name="Normal 30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0" style:display-name="Normal 31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1" style:display-name="Normal 31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2" style:display-name="Normal 3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3" style:display-name="Normal 3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4" style:display-name="Normal 31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5" style:display-name="Normal 31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6" style:display-name="Normal 31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7" style:display-name="Normal 31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8" style:display-name="Normal 31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19" style:display-name="Normal 31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" style:display-name="Normal 3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0" style:display-name="Normal 31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1" style:display-name="Normal 31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2" style:display-name="Normal 31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3" style:display-name="Normal 31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4" style:display-name="Normal 31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5" style:display-name="Normal 31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26" style:display-name="Normal 31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3" style:display-name="Normal 3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4" style:display-name="Normal 3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5" style:display-name="Normal 3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6" style:display-name="Normal 3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7" style:display-name="Normal 3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8" style:display-name="Normal 31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1_20_9" style:display-name="Normal 31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0" style:display-name="Normal 3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1" style:display-name="Normal 3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2" style:display-name="Normal 3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3" style:display-name="Normal 3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4" style:display-name="Normal 3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5" style:display-name="Normal 3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6" style:display-name="Normal 32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7" style:display-name="Normal 32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8" style:display-name="Normal 32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19" style:display-name="Normal 32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" style:display-name="Normal 3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0" style:display-name="Normal 32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1" style:display-name="Normal 32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2" style:display-name="Normal 32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3" style:display-name="Normal 32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4" style:display-name="Normal 32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5" style:display-name="Normal 32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26" style:display-name="Normal 32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3" style:display-name="Normal 3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4" style:display-name="Normal 3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5" style:display-name="Normal 3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6" style:display-name="Normal 3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7" style:display-name="Normal 3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8" style:display-name="Normal 3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2_20_9" style:display-name="Normal 3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0" style:display-name="Normal 3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1" style:display-name="Normal 33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2" style:display-name="Normal 33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3" style:display-name="Normal 33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4" style:display-name="Normal 33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5" style:display-name="Normal 33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6" style:display-name="Normal 33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7" style:display-name="Normal 33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8" style:display-name="Normal 33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19" style:display-name="Normal 33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" style:display-name="Normal 3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0" style:display-name="Normal 33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1" style:display-name="Normal 33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2" style:display-name="Normal 33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3" style:display-name="Normal 33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4" style:display-name="Normal 33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5" style:display-name="Normal 33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26" style:display-name="Normal 33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3" style:display-name="Normal 3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4" style:display-name="Normal 3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5" style:display-name="Normal 3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6" style:display-name="Normal 3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7" style:display-name="Normal 3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8" style:display-name="Normal 33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3_20_9" style:display-name="Normal 33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0" style:display-name="Normal 34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1" style:display-name="Normal 34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2" style:display-name="Normal 34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3" style:display-name="Normal 34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4" style:display-name="Normal 34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5" style:display-name="Normal 34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6" style:display-name="Normal 34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7" style:display-name="Normal 34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8" style:display-name="Normal 34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19" style:display-name="Normal 34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" style:display-name="Normal 3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0" style:display-name="Normal 34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1" style:display-name="Normal 34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2" style:display-name="Normal 34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3" style:display-name="Normal 34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4" style:display-name="Normal 34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5" style:display-name="Normal 34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26" style:display-name="Normal 34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3" style:display-name="Normal 3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4" style:display-name="Normal 3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5" style:display-name="Normal 3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6" style:display-name="Normal 3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7" style:display-name="Normal 3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8" style:display-name="Normal 34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4_20_9" style:display-name="Normal 34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0" style:display-name="Normal 35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1" style:display-name="Normal 35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2" style:display-name="Normal 35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3" style:display-name="Normal 35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4" style:display-name="Normal 35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5" style:display-name="Normal 35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6" style:display-name="Normal 35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7" style:display-name="Normal 35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8" style:display-name="Normal 35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19" style:display-name="Normal 35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" style:display-name="Normal 3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0" style:display-name="Normal 35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1" style:display-name="Normal 35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2" style:display-name="Normal 35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3" style:display-name="Normal 35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4" style:display-name="Normal 35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5" style:display-name="Normal 35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26" style:display-name="Normal 35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3" style:display-name="Normal 3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4" style:display-name="Normal 3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5" style:display-name="Normal 3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6" style:display-name="Normal 3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7" style:display-name="Normal 3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8" style:display-name="Normal 35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5_20_9" style:display-name="Normal 35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0" style:display-name="Normal 36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1" style:display-name="Normal 36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2" style:display-name="Normal 36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3" style:display-name="Normal 36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4" style:display-name="Normal 36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5" style:display-name="Normal 36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6" style:display-name="Normal 36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7" style:display-name="Normal 36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8" style:display-name="Normal 36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19" style:display-name="Normal 36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" style:display-name="Normal 3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0" style:display-name="Normal 36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1" style:display-name="Normal 36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2" style:display-name="Normal 36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3" style:display-name="Normal 36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4" style:display-name="Normal 36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5" style:display-name="Normal 36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26" style:display-name="Normal 36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3" style:display-name="Normal 3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4" style:display-name="Normal 3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5" style:display-name="Normal 3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6" style:display-name="Normal 3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7" style:display-name="Normal 3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8" style:display-name="Normal 36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6_20_9" style:display-name="Normal 36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0" style:display-name="Normal 37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1" style:display-name="Normal 37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2" style:display-name="Normal 37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3" style:display-name="Normal 37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4" style:display-name="Normal 37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5" style:display-name="Normal 37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6" style:display-name="Normal 37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7" style:display-name="Normal 37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8" style:display-name="Normal 37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19" style:display-name="Normal 37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" style:display-name="Normal 3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0" style:display-name="Normal 37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1" style:display-name="Normal 37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2" style:display-name="Normal 37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3" style:display-name="Normal 37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4" style:display-name="Normal 37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5" style:display-name="Normal 37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26" style:display-name="Normal 37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3" style:display-name="Normal 3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4" style:display-name="Normal 3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5" style:display-name="Normal 3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6" style:display-name="Normal 3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7" style:display-name="Normal 37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8" style:display-name="Normal 37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7_20_9" style:display-name="Normal 37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2" style:display-name="Normal 3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3" style:display-name="Normal 3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4" style:display-name="Normal 3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5" style:display-name="Normal 3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6" style:display-name="Normal 3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8_20_7" style:display-name="Normal 38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0" style:display-name="Normal 39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1" style:display-name="Normal 39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2" style:display-name="Normal 39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3" style:display-name="Normal 39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4" style:display-name="Normal 39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5" style:display-name="Normal 39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6" style:display-name="Normal 39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7" style:display-name="Normal 39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8" style:display-name="Normal 39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19" style:display-name="Normal 39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" style:display-name="Normal 3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0" style:display-name="Normal 39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1" style:display-name="Normal 39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2" style:display-name="Normal 39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3" style:display-name="Normal 39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4" style:display-name="Normal 39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5" style:display-name="Normal 39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26" style:display-name="Normal 39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3" style:display-name="Normal 3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4" style:display-name="Normal 3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5" style:display-name="Normal 3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6" style:display-name="Normal 3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7" style:display-name="Normal 39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8" style:display-name="Normal 39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39_20_9" style:display-name="Normal 39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0" style:display-name="Normal 4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1" style:display-name="Normal 4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2" style:display-name="Normal 4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3" style:display-name="Normal 4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4" style:display-name="Normal 4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15" style:display-name="Normal 4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2" style:display-name="Normal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3" style:display-name="Normal 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4" style:display-name="Normal 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5" style:display-name="Normal 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6" style:display-name="Normal 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7" style:display-name="Normal 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8" style:display-name="Normal 4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_20_9" style:display-name="Normal 4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0" style:display-name="Normal 40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1" style:display-name="Normal 40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2" style:display-name="Normal 40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3" style:display-name="Normal 40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4" style:display-name="Normal 40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5" style:display-name="Normal 40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6" style:display-name="Normal 40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7" style:display-name="Normal 40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8" style:display-name="Normal 40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19" style:display-name="Normal 40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" style:display-name="Normal 4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0" style:display-name="Normal 40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1" style:display-name="Normal 40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2" style:display-name="Normal 40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3" style:display-name="Normal 40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4" style:display-name="Normal 40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5" style:display-name="Normal 40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26" style:display-name="Normal 40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3" style:display-name="Normal 4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4" style:display-name="Normal 4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5" style:display-name="Normal 4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6" style:display-name="Normal 4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7" style:display-name="Normal 40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8" style:display-name="Normal 40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0_20_9" style:display-name="Normal 40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2" style:display-name="Normal 4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3" style:display-name="Normal 4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4" style:display-name="Normal 4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5" style:display-name="Normal 4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6" style:display-name="Normal 4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1_20_7" style:display-name="Normal 4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0" style:display-name="Normal 4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1" style:display-name="Normal 4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2" style:display-name="Normal 4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3" style:display-name="Normal 4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4" style:display-name="Normal 4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5" style:display-name="Normal 4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6" style:display-name="Normal 42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7" style:display-name="Normal 42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8" style:display-name="Normal 42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19" style:display-name="Normal 42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" style:display-name="Normal 4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0" style:display-name="Normal 42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1" style:display-name="Normal 42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2" style:display-name="Normal 42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3" style:display-name="Normal 42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4" style:display-name="Normal 42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5" style:display-name="Normal 42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26" style:display-name="Normal 42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3" style:display-name="Normal 4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4" style:display-name="Normal 4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5" style:display-name="Normal 4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6" style:display-name="Normal 4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7" style:display-name="Normal 4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8" style:display-name="Normal 4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2_20_9" style:display-name="Normal 4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0" style:display-name="Normal 43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1" style:display-name="Normal 43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2" style:display-name="Normal 43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3" style:display-name="Normal 43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4" style:display-name="Normal 43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5" style:display-name="Normal 43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6" style:display-name="Normal 43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7" style:display-name="Normal 43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8" style:display-name="Normal 43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19" style:display-name="Normal 43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" style:display-name="Normal 4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0" style:display-name="Normal 43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1" style:display-name="Normal 43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2" style:display-name="Normal 43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3" style:display-name="Normal 43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4" style:display-name="Normal 43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5" style:display-name="Normal 43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26" style:display-name="Normal 43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3" style:display-name="Normal 4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4" style:display-name="Normal 4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5" style:display-name="Normal 4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6" style:display-name="Normal 4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7" style:display-name="Normal 4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8" style:display-name="Normal 43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3_20_9" style:display-name="Normal 43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0" style:display-name="Normal 44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1" style:display-name="Normal 44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2" style:display-name="Normal 44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3" style:display-name="Normal 44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4" style:display-name="Normal 44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5" style:display-name="Normal 44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6" style:display-name="Normal 44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7" style:display-name="Normal 44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8" style:display-name="Normal 44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19" style:display-name="Normal 44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" style:display-name="Normal 4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0" style:display-name="Normal 44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1" style:display-name="Normal 44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2" style:display-name="Normal 44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3" style:display-name="Normal 44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4" style:display-name="Normal 44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5" style:display-name="Normal 44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26" style:display-name="Normal 44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3" style:display-name="Normal 4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4" style:display-name="Normal 4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5" style:display-name="Normal 4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6" style:display-name="Normal 4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7" style:display-name="Normal 4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8" style:display-name="Normal 44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4_20_9" style:display-name="Normal 44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0" style:display-name="Normal 45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1" style:display-name="Normal 45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2" style:display-name="Normal 45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3" style:display-name="Normal 45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4" style:display-name="Normal 45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5" style:display-name="Normal 45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6" style:display-name="Normal 45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7" style:display-name="Normal 45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8" style:display-name="Normal 45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19" style:display-name="Normal 45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" style:display-name="Normal 4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0" style:display-name="Normal 45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1" style:display-name="Normal 45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2" style:display-name="Normal 45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3" style:display-name="Normal 45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4" style:display-name="Normal 45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5" style:display-name="Normal 45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26" style:display-name="Normal 45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3" style:display-name="Normal 4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4" style:display-name="Normal 4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5" style:display-name="Normal 4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6" style:display-name="Normal 4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7" style:display-name="Normal 4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8" style:display-name="Normal 45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5_20_9" style:display-name="Normal 45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0" style:display-name="Normal 46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1" style:display-name="Normal 46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2" style:display-name="Normal 46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3" style:display-name="Normal 46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4" style:display-name="Normal 46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5" style:display-name="Normal 46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6" style:display-name="Normal 46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7" style:display-name="Normal 46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8" style:display-name="Normal 46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19" style:display-name="Normal 46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" style:display-name="Normal 4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0" style:display-name="Normal 46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1" style:display-name="Normal 46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2" style:display-name="Normal 46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3" style:display-name="Normal 46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4" style:display-name="Normal 46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5" style:display-name="Normal 46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26" style:display-name="Normal 46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3" style:display-name="Normal 4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4" style:display-name="Normal 4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5" style:display-name="Normal 4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6" style:display-name="Normal 4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7" style:display-name="Normal 4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8" style:display-name="Normal 46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6_20_9" style:display-name="Normal 46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0" style:display-name="Normal 47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1" style:display-name="Normal 47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2" style:display-name="Normal 47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3" style:display-name="Normal 47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4" style:display-name="Normal 47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5" style:display-name="Normal 47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6" style:display-name="Normal 47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7" style:display-name="Normal 47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8" style:display-name="Normal 47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19" style:display-name="Normal 47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" style:display-name="Normal 4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0" style:display-name="Normal 47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1" style:display-name="Normal 47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2" style:display-name="Normal 47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3" style:display-name="Normal 47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4" style:display-name="Normal 47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5" style:display-name="Normal 47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26" style:display-name="Normal 47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3" style:display-name="Normal 4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4" style:display-name="Normal 4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5" style:display-name="Normal 4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6" style:display-name="Normal 4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7" style:display-name="Normal 47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8" style:display-name="Normal 47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7_20_9" style:display-name="Normal 47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0" style:display-name="Normal 48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1" style:display-name="Normal 48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2" style:display-name="Normal 48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3" style:display-name="Normal 48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4" style:display-name="Normal 48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5" style:display-name="Normal 48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6" style:display-name="Normal 48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7" style:display-name="Normal 48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8" style:display-name="Normal 48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19" style:display-name="Normal 48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" style:display-name="Normal 4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0" style:display-name="Normal 48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1" style:display-name="Normal 48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2" style:display-name="Normal 48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3" style:display-name="Normal 48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4" style:display-name="Normal 48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5" style:display-name="Normal 48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26" style:display-name="Normal 48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3" style:display-name="Normal 4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4" style:display-name="Normal 4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5" style:display-name="Normal 4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6" style:display-name="Normal 4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7" style:display-name="Normal 48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8" style:display-name="Normal 48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8_20_9" style:display-name="Normal 48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2" style:display-name="Normal 4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3" style:display-name="Normal 4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4" style:display-name="Normal 4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5" style:display-name="Normal 4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6" style:display-name="Normal 4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49_20_7" style:display-name="Normal 49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5_20_10" style:display-name="Normal 5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1" style:display-name="Normal 5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2" style:display-name="Normal 5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3" style:display-name="Normal 5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4" style:display-name="Normal 5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5" style:display-name="Normal 5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6" style:display-name="Normal 5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7" style:display-name="Normal 5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8" style:display-name="Normal 5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19" style:display-name="Normal 5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2" style:display-name="Normal 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3" style:display-name="Normal 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4" style:display-name="Normal 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5" style:display-name="Normal 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6" style:display-name="Normal 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7" style:display-name="Normal 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8" style:display-name="Normal 5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_20_9" style:display-name="Normal 5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0" style:display-name="Normal 50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1" style:display-name="Normal 50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2" style:display-name="Normal 50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3" style:display-name="Normal 50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4" style:display-name="Normal 50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5" style:display-name="Normal 50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6" style:display-name="Normal 50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7" style:display-name="Normal 50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8" style:display-name="Normal 50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19" style:display-name="Normal 50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" style:display-name="Normal 5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0" style:display-name="Normal 50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1" style:display-name="Normal 50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2" style:display-name="Normal 50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3" style:display-name="Normal 50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4" style:display-name="Normal 50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5" style:display-name="Normal 50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26" style:display-name="Normal 50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3" style:display-name="Normal 5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4" style:display-name="Normal 50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5" style:display-name="Normal 50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6" style:display-name="Normal 50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7" style:display-name="Normal 50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8" style:display-name="Normal 50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0_20_9" style:display-name="Normal 50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0" style:display-name="Normal 51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1" style:display-name="Normal 51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2" style:display-name="Normal 51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3" style:display-name="Normal 5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4" style:display-name="Normal 51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5" style:display-name="Normal 51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6" style:display-name="Normal 51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7" style:display-name="Normal 51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8" style:display-name="Normal 51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19" style:display-name="Normal 51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" style:display-name="Normal 5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0" style:display-name="Normal 51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1" style:display-name="Normal 51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2" style:display-name="Normal 51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3" style:display-name="Normal 51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4" style:display-name="Normal 51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5" style:display-name="Normal 51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26" style:display-name="Normal 51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3" style:display-name="Normal 51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4" style:display-name="Normal 51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5" style:display-name="Normal 51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6" style:display-name="Normal 51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7" style:display-name="Normal 51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8" style:display-name="Normal 51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1_20_9" style:display-name="Normal 51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0" style:display-name="Normal 52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1" style:display-name="Normal 52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2" style:display-name="Normal 52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3" style:display-name="Normal 52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4" style:display-name="Normal 5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5" style:display-name="Normal 52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6" style:display-name="Normal 52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7" style:display-name="Normal 52 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8" style:display-name="Normal 52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19" style:display-name="Normal 52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" style:display-name="Normal 5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0" style:display-name="Normal 52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1" style:display-name="Normal 52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2" style:display-name="Normal 52 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3" style:display-name="Normal 52 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4" style:display-name="Normal 52 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5" style:display-name="Normal 52 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26" style:display-name="Normal 52 2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3" style:display-name="Normal 5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4" style:display-name="Normal 5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5" style:display-name="Normal 52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6" style:display-name="Normal 52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7" style:display-name="Normal 52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8" style:display-name="Normal 52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2_20_9" style:display-name="Normal 52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2" style:display-name="Normal 5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3" style:display-name="Normal 53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4" style:display-name="Normal 53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5" style:display-name="Normal 53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6" style:display-name="Normal 53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3_20_7" style:display-name="Normal 53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2" style:display-name="Normal 5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3" style:display-name="Normal 54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4" style:display-name="Normal 54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5" style:display-name="Normal 54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6" style:display-name="Normal 54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4_20_7" style:display-name="Normal 54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2" style:display-name="Normal 55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3" style:display-name="Normal 55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4" style:display-name="Normal 55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5" style:display-name="Normal 55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6" style:display-name="Normal 55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5_20_7" style:display-name="Normal 55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2" style:display-name="Normal 5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3" style:display-name="Normal 5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4" style:display-name="Normal 5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5" style:display-name="Normal 5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6" style:display-name="Normal 56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6_20_7" style:display-name="Normal 56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2" style:display-name="Normal 5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3" style:display-name="Normal 5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4" style:display-name="Normal 5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5" style:display-name="Normal 5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6" style:display-name="Normal 5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57_20_7" style:display-name="Normal 57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6_20_2" style:display-name="Normal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3" style:display-name="Normal 6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4" style:display-name="Normal 6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6_20_5" style:display-name="Normal 6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_20_7_20_10" style:display-name="Normal 7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1" style:display-name="Normal 7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2" style:display-name="Normal 7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3" style:display-name="Normal 7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4" style:display-name="Normal 7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5" style:display-name="Normal 7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16" style:display-name="Normal 7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2" style:display-name="Normal 7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3" style:display-name="Normal 7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4" style:display-name="Normal 7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5" style:display-name="Normal 7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6" style:display-name="Normal 7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7" style:display-name="Normal 7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8" style:display-name="Normal 7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7_20_9" style:display-name="Normal 7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0" style:display-name="Normal 8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1" style:display-name="Normal 8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2" style:display-name="Normal 8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3" style:display-name="Normal 8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4" style:display-name="Normal 8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5" style:display-name="Normal 8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16" style:display-name="Normal 8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3" style:display-name="Normal 8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4" style:display-name="Normal 8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5" style:display-name="Normal 8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6" style:display-name="Normal 8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7" style:display-name="Normal 8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8" style:display-name="Normal 8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8_20_9" style:display-name="Normal 8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0" style:display-name="Normal 9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1" style:display-name="Normal 9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2" style:display-name="Normal 9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3" style:display-name="Normal 9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4" style:display-name="Normal 9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5" style:display-name="Normal 9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16" style:display-name="Normal 9 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2" style:display-name="Normal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3" style:display-name="Normal 9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4" style:display-name="Normal 9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5" style:display-name="Normal 9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6" style:display-name="Normal 9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7" style:display-name="Normal 9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8" style:display-name="Normal 9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_20_9_20_9" style:display-name="Normal 9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10" style:display-name="Nota 10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" style:display-name="Nota 2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2" style:display-name="Nota 2 2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3" style:display-name="Nota 2 2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4" style:display-name="Nota 2 2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5" style:display-name="Nota 2 2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6" style:display-name="Nota 2 2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2_20_7" style:display-name="Nota 2 2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3" style:display-name="Nota 2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3_20_2" style:display-name="Nota 2 3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4" style:display-name="Nota 2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4_20_2" style:display-name="Nota 2 4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5" style:display-name="Nota 2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5_20_2" style:display-name="Nota 2 5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6" style:display-name="Nota 2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6_20_2" style:display-name="Nota 2 6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7" style:display-name="Nota 2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2_20_7_20_2" style:display-name="Nota 2 7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" style:display-name="Nota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2" style:display-name="Nota 3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3" style:display-name="Nota 3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4" style:display-name="Nota 3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5" style:display-name="Nota 3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6" style:display-name="Nota 3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3_20_7" style:display-name="Nota 3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" style:display-name="Nota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2" style:display-name="Nota 4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3" style:display-name="Nota 4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4" style:display-name="Nota 4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5" style:display-name="Nota 4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6" style:display-name="Nota 4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4_20_7" style:display-name="Nota 4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" style:display-name="Nota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2" style:display-name="Nota 5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3" style:display-name="Nota 5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4" style:display-name="Nota 5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5" style:display-name="Nota 5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6" style:display-name="Nota 5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5_20_7" style:display-name="Nota 5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" style:display-name="Nota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2" style:display-name="Nota 6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3" style:display-name="Nota 6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4" style:display-name="Nota 6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5" style:display-name="Nota 6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6" style:display-name="Nota 6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6_20_7" style:display-name="Nota 6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" style:display-name="Nota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2" style:display-name="Nota 7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3" style:display-name="Nota 7 3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4" style:display-name="Nota 7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5" style:display-name="Nota 7 5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6" style:display-name="Nota 7 6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7_20_7" style:display-name="Nota 7 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8" style:display-name="Nota 8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b1b7a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9" style:display-name="Nota 9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ta_20_9_20_2" style:display-name="Nota 9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c1c2c2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Saída_20_2" style:display-name="Saída 2" style:family="table-cell" style:parent-style-name="Default" style:data-style-name="N0">
      <style:table-cell-properties fo:background-color="#c1c2c2" style:diagonal-bl-tr="none" style:diagonal-tl-br="none" style:text-align-source="value-type" style:repeat-content="false" fo:wrap-option="no-wrap" fo:border="0.74pt solid #313131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Saída_20_3" style:display-name="Saída 3" style:family="table-cell" style:parent-style-name="Default" style:data-style-name="N0">
      <style:table-cell-properties fo:background-color="#f2f2f2" style:diagonal-bl-tr="none" style:diagonal-tl-br="none" style:text-align-source="value-type" style:repeat-content="false" fo:wrap-option="no-wrap" fo:border="0.74pt solid #3f3f3f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xto_20_de_20_Aviso_20_2" style:display-name="Texto de Aviso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de_20_Aviso_20_3" style:display-name="Texto de Aviso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o_20_Explicativo_20_2" style:display-name="Texto Explicativo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3" style:display-name="Texto Explicativo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exto_20_Explicativo_20_4" style:display-name="Texto Explicativo 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1" fo:font-family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otal_20_2" style:display-name="Total 2" style:family="table-cell" style:parent-style-name="Default" style:data-style-name="N0">
      <style:table-cell-properties fo:border-bottom="1.76pt double-thin #353588" style:border-line-width-bottom="0.0071in 0.0102in 0.0071in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353588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_20_3" style:display-name="Total 3" style:family="table-cell" style:parent-style-name="Default" style:data-style-name="N0">
      <style:table-cell-properties fo:border-bottom="1.76pt double-thin #4f81bd" style:border-line-width-bottom="0.0071in 0.0102in 0.0071in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4f81bd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1_20_2" style:display-name="Título 1 2" style:family="table-cell" style:parent-style-name="Default" style:data-style-name="N0">
      <style:table-cell-properties fo:border-bottom="2.49pt solid #353588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003366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1_20_3" style:display-name="Título 1 3" style:family="table-cell" style:parent-style-name="Default" style:data-style-name="N0">
      <style:table-cell-properties fo:border-bottom="2.49pt solid #4f81bd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ítulo_20_2_20_2" style:display-name="Título 2 2" style:family="table-cell" style:parent-style-name="Default" style:data-style-name="N0">
      <style:table-cell-properties fo:border-bottom="2.49pt solid #c1c2c2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003366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2_20_3" style:display-name="Título 2 3" style:family="table-cell" style:parent-style-name="Default" style:data-style-name="N0">
      <style:table-cell-properties fo:border-bottom="2.49pt solid #acb9c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ítulo_20_3_20_2" style:display-name="Título 3 2" style:family="table-cell" style:parent-style-name="Default" style:data-style-name="N0">
      <style:table-cell-properties fo:border-bottom="1.76pt solid #0066cc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3_20_3" style:display-name="Título 3 3" style:family="table-cell" style:parent-style-name="Default" style:data-style-name="N0">
      <style:table-cell-properties fo:border-bottom="1.76pt solid #acb9cf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in" style:writing-mode="pag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2" style:display-name="Título 4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336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4_20_3" style:display-name="Título 4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ítulo_20_5" style:display-name="Título 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3366" style:text-outline="false" style:text-line-through-style="none" style:text-line-through-type="none" style:font-name="Cambria" fo:font-family="Cambria" style:font-family-generic="roman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_20_6" style:display-name="Título 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1f497d" style:text-outline="false" style:text-line-through-style="none" style:text-line-through-type="none" style:font-name="Cambria" fo:font-family="Cambria" style:font-family-generic="roman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Ênfase1_20_2" style:display-name="Ênfase1 2" style:family="table-cell" style:parent-style-name="Default" style:data-style-name="N0">
      <style:table-cell-properties fo:background-color="#353588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1_20_3" style:display-name="Ênfase1 3" style:family="table-cell" style:parent-style-name="Default" style:data-style-name="N0">
      <style:table-cell-properties fo:background-color="#4f81b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2" style:display-name="Ênfase2 2" style:family="table-cell" style:parent-style-name="Default" style:data-style-name="N0">
      <style:table-cell-properties fo:background-color="#ff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2_20_3" style:display-name="Ênfase2 3" style:family="table-cell" style:parent-style-name="Default" style:data-style-name="N0">
      <style:table-cell-properties fo:background-color="#c653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2" style:display-name="Ênfase3 2" style:family="table-cell" style:parent-style-name="Default" style:data-style-name="N0">
      <style:table-cell-properties fo:background-color="#2c7c6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3_20_3" style:display-name="Ênfase3 3" style:family="table-cell" style:parent-style-name="Default" style:data-style-name="N0">
      <style:table-cell-properties fo:background-color="#b1b7a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2" style:display-name="Ênfase4 2" style:family="table-cell" style:parent-style-name="Default" style:data-style-name="N0">
      <style:table-cell-properties fo:background-color="#5e101f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4_20_3" style:display-name="Ênfase4 3" style:family="table-cell" style:parent-style-name="Default" style:data-style-name="N0">
      <style:table-cell-properties fo:background-color="#7f738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2" style:display-name="Ênfase5 2" style:family="table-cell" style:parent-style-name="Default" style:data-style-name="N0">
      <style:table-cell-properties fo:background-color="#33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5_20_3" style:display-name="Ênfase5 3" style:family="table-cell" style:parent-style-name="Default" style:data-style-name="N0">
      <style:table-cell-properties fo:background-color="#4f94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2" style:display-name="Ênfase6 2" style:family="table-cell" style:parent-style-name="Default" style:data-style-name="N0">
      <style:table-cell-properties fo:background-color="#ff66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Ênfase6_20_3" style:display-name="Ênfase6 3" style:family="table-cell" style:parent-style-name="Default" style:data-style-name="N0">
      <style:table-cell-properties fo:background-color="#f7964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0.7874in" fo:margin-bottom="0.7874in" fo:margin-left="0.5118in" fo:margin-right="0.5118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istagem_20_JULHO" style:display-name="PageStyle_Listagem JULH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Administrador</meta:initial-creator>
    <dc:creator>Usuário</dc:creator>
    <meta:editing-cycles>241</meta:editing-cycles>
    <meta:creation-date>2010-05-17T12:52:00</meta:creation-date>
    <dc:date>2026-08-08T02:31:44</dc:date>
    <dc:language>pt-BR</dc:language>
    <meta:editing-duration>PT1H41M</meta:editing-duration>
    <meta:generator>LibreOffice/25.2.3.2$Linux_X86_64 LibreOffice_project/520$Build-2</meta:generator>
    <meta:document-statistic meta:table-count="1" meta:cell-count="4110" meta:object-count="0"/>
    <meta:user-defined meta:name="AppVersion">16.0300</meta:user-defined>
    <meta:user-defined meta:name="CalculationRule" meta:value-type="float">0</meta:user-defined>
    <meta:user-defined meta:name="Company">SECIN/DIATU</meta:user-defined>
    <meta:user-defined meta:name="ICV">DC266CAF0E654EBF9732EBC0CBAF73B6_13</meta:user-defined>
    <meta:user-defined meta:name="KSOProductBuildVer" meta:value-type="string">1046-12.1.0.26880</meta:user-defined>
  </office:meta>
</office:document-meta>
</file>